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reise"/><text:bookmark-start text:name="__RefHeading___anreise_1"/><text:bookmark-start text:name="anreise"/>Anreise<text:bookmark-end text:name="__RefHeading___anreise_1"/><text:bookmark-end text:name="anreise"/></text:h>
      <text:h text:style-name="Heading_20_2" text:outline-level="2"><text:bookmark-start text:name="__RefHeading___pkw_2"/><text:bookmark-start text:name="pkw"/>PKW<text:bookmark-end text:name="__RefHeading___pkw_2"/><text:bookmark-end text:name="pkw"/></text:h>
      <text:list text:style-name="List_20_1" text:continue-numbering="false">
        <text:list-item>
          <text:p text:style-name="LastListParagraph_List_20_1_Content_First"> Beim Kreisverkehr in Ebersteinburg in Richtung Baden-Baden und danach rechts in die Herrenäckerstrasse bis zum <text:a xlink:type="simple" xlink:href="https://maps.app.goo.gl/ocYWaHGWLZH2Ayk96" text:style-name="Internet_20_link" text:visited-style-name="Visited_20_Internet_20_Link">Waldparkplatz</text:a></text:p>
        </text:list-item>
      </text:list>
      <text:list text:style-name="List_20_1" text:continue-numbering="false">
        <text:list-item>
          <text:p text:style-name="LastListParagraph_List_20_1_Content_First"> In Ortsmitte Ebersteinburg auf der Hilsbrunnenstrasse zum „Alten Schloss zu Hohenbaden“ zum <text:a xlink:type="simple" xlink:href="https://maps.app.goo.gl/kW7FnriPYZcnWFci6" text:style-name="Internet_20_link" text:visited-style-name="Visited_20_Internet_20_Link">Parkplatz Altes Schloss</text:a></text:p>
        </text:list-item>
      </text:list>
      <text:h text:style-name="Heading_20_2" text:outline-level="2"><text:bookmark-start text:name="__RefHeading___oepnv_3"/><text:bookmark-start text:name="oepnv"/>ÖPNV<text:bookmark-end text:name="__RefHeading___oepnv_3"/><text:bookmark-end text:name="oepnv"/></text:h>
      <text:p text:style-name="Text_20_body">Bushaltestelle <text:a xlink:type="simple" xlink:href="https://reiseauskunft.bahn.de/bin/query.exe/dn?searchMode=ADVANCED&amp;S=&amp;start=1&amp;Z=Kapelle%2C%20Baden-Baden%20Ebersteinburg&amp;timesel=depart" text:style-name="Internet_20_link" text:visited-style-name="Visited_20_Internet_20_Link">Kapelle</text:a> in Ebersteinburg</text:p>
      <text:p text:style-name="Text_20_body">Beim Kreisverkehr in Ebersteinburg in Richtung Baden-Baden und danach rechts in die Herrenäckerstrasse bis zum <text:a xlink:type="simple" xlink:href="https://maps.app.goo.gl/ocYWaHGWLZH2Ayk96" text:style-name="Internet_20_link" text:visited-style-name="Visited_20_Internet_20_Link">Waldparkplatz</text:a>. Vom dort aus folgt man dem Wanderweg bis zur Abzweigung „unterer Felsenweg“ / „oberer Felsenweg“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30:53</meta:creation-date>
    <dc:creator>Generated</dc:creator>
    <dc:date>2026-08-12T15::30:53</dc:date>
    <dc:language>en-US</dc:language>
    <meta:editing-cycles>1</meta:editing-cycles>
    <meta:editing-duration>PT0S</meta:editing-duration>
    <dc:title>anreise</dc:title>
  </office:meta>
</office:document-meta>
</file>