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alpines_band"/><text:bookmark-start text:name="__RefHeading___alpines_band_1"/><text:bookmark-start text:name="alpines_band"/>Alpines Band<text:bookmark-end text:name="__RefHeading___alpines_band_1"/><text:bookmark-end text:name="alpines_b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vom Badener Dach)<text:line-break/>
1 N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26)</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1/2</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beim Podest mit Eiche etwa 10m unterhalb des Gipfelplateaus bei westl. Massivkante. Etwas absteigend nach rechts queren, weiter waagerecht nach rechts zu breitem Band. Dieses verfolgen und beim Kamin (Ausstieg von <text:a xlink:type="simple" xlink:href="http://91.98.87.183/felsen/badener_wand/unbekannter_weg" text:style-name="Internet_20_link" text:visited-style-name="Visited_20_Internet_20_Link">Unbekannter Weg</text:a>) unter der Brücke nach oben zum Ausstieg.</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Abseilen an Stand</text:p>
        </text:list-item>
        <text:list-item>
          <text:p text:style-name="List_20_1_Content_Last"> über <text:a xlink:type="simple" xlink:href="http://91.98.87.183/felsen/badener_wand/oldieweg" text:style-name="Internet_20_link" text:visited-style-name="Visited_20_Internet_20_Link">Oldieweg</text:a></text:p>
        </text:list-item>
      </text:list>
      <text:h text:style-name="Heading_20_3" text:outline-level="3"><text:bookmark-start text:name="__RefHeading___stand_9"/><text:bookmark-start text:name="stand"/>Stand<text:bookmark-end text:name="__RefHeading___stand_9"/><text:bookmark-end text:name="stand"/></text:h>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über <text:a xlink:type="simple" xlink:href="http://91.98.87.183/felsen/badener_wand/buschverschneidung" text:style-name="Internet_20_link" text:visited-style-name="Visited_20_Internet_20_Link">Buschverschneidung</text:a> (1 x 15 m, 1 x 30 m)</text:p>
        </text:list-item>
        <text:list-item>
          <text:p text:style-name="List_20_1_Content"> Abseilen oder abklettern über <text:a xlink:type="simple" xlink:href="http://91.98.87.183/felsen/badener_wand/kuhweg" text:style-name="Internet_20_link" text:visited-style-name="Visited_20_Internet_20_Link">Kuhweg</text:a></text:p>
        </text:list-item>
        <text:list-item>
          <text:p text:style-name="List_20_1_Content_Last"> Abseilen über <text:a xlink:type="simple" xlink:href="http://91.98.87.183/felsen/badener_wand/alter_brigantenweg" text:style-name="Internet_20_link" text:visited-style-name="Visited_20_Internet_20_Link">Alter Brigantenwe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brüchig</text:p>
      <text:p text:style-name="Text_20_body">Routeninfos unvollständig, fehlende Daten werden nachgetragen</text:p>
      <text:p text:style-name="Text_20_body"><text:span text:style-name="Strong_20_Emphasis"><text:a xlink:type="simple" xlink:href="http://91.98.87.183/akn/felsen/badener_wand/alpines_b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17:50</meta:creation-date>
    <dc:creator>Generated</dc:creator>
    <dc:date>2026-08-12T18::17:50</dc:date>
    <dc:language>en-US</dc:language>
    <meta:editing-cycles>1</meta:editing-cycles>
    <meta:editing-duration>PT0S</meta:editing-duration>
    <dc:title>felsen:badener_wand:alpines_band</dc:title>
  </office:meta>
</office:document-meta>
</file>