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lter_brigantenweg_ausstiegsvariante_neuer_brigantenweg"/><text:bookmark-start text:name="__RefHeading___alter_brigantenweg_ausstiegsvariante_-_neuer_brigantenweg_1"/><text:bookmark-start text:name="alter_brigantenweg_ausstiegsvariante_-_neuer_brigantenweg"/>Alter Brigantenweg (Ausstiegsvariante - Neuer Brigantenweg)<text:bookmark-end text:name="__RefHeading___alter_brigantenweg_ausstiegsvariante_-_neuer_brigantenweg_1"/><text:bookmark-end text:name="alter_brigantenweg_ausstiegsvariante_-_neuer_briganten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Gerd Popp mit Werner Lang (nach 1943)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m Absatz unter der Ausstiegsverschneidung direkt durch die Wand auf das Engländertürmchen.</text:p>
      <text:h text:style-name="Heading_20_3" text:outline-level="3"><text:bookmark-start text:name="__RefHeading___weitere_informationen_6"/><text:bookmark-start text:name="weitere_informationen"/>Weitere Informationen<text:bookmark-end text:name="__RefHeading___weitere_informationen_6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://91.98.87.183/akn/felsen/badener_wand/alter_brigantenweg_ausstiegsvariante_neuer_briganten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44:59</meta:creation-date>
    <dc:creator>Generated</dc:creator>
    <dc:date>2026-08-12T19::44:59</dc:date>
    <dc:language>en-US</dc:language>
    <meta:editing-cycles>1</meta:editing-cycles>
    <meta:editing-duration>PT0S</meta:editing-duration>
    <dc:title>felsen:badener_wand:alter_brigantenweg_ausstiegsvariante_neuer_brigantenweg</dc:title>
  </office:meta>
</office:document-meta>
</file>