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alter_brigantenweg_neuer_brigantenweg"/><text:bookmark-start text:name="__RefHeading___alter_brigantenweg_neuer_brigantenweg_1"/><text:bookmark-start text:name="alter_brigantenweg_neuer_brigantenweg"/>Alter Brigantenweg (Neuer Brigantenweg)<text:bookmark-end text:name="__RefHeading___alter_brigantenweg_neuer_brigantenweg_1"/><text:bookmark-end text:name="alter_brigantenweg_neuer_briganten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Gerd Popp mit Martin Schliessler (1943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 Schwirigkeit: 5+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Vom Einstiegspodest eine Rampe schräg rechts hinauf (BH). Am 2. BH aus der Verschneidung nach rechts in die Wand und weiter bis zu BH von <text:a xlink:type="simple" xlink:href="http://91.98.87.183/felsen/badener_wand/alter_brigantenweg" text:style-name="Internet_20_link" text:visited-style-name="Visited_20_Internet_20_Link">Alter Brigantenweg</text:a> bei Riss queren. Senkrecht weiter über <text:a xlink:type="simple" xlink:href="http://91.98.87.183/felsen/badener_wand/alter_brigantenweg" text:style-name="Internet_20_link" text:visited-style-name="Visited_20_Internet_20_Link">Alter Brigantenweg</text:a> aussteigen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://91.98.87.183/felsen/badener_wand/alter_brigantenweg" text:style-name="Internet_20_link" text:visited-style-name="Visited_20_Internet_20_Link">Alter Brigantenweg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Abseilen oder abklettern über <text:a xlink:type="simple" xlink:href="http://91.98.87.183/felsen/badener_wand/kuhweg" text:style-name="Internet_20_link" text:visited-style-name="Visited_20_Internet_20_Link">Kuhweg</text:a></text:p>
        </text:list-item>
        <text:list-item>
          <text:p text:style-name="List_20_1_Content_Last"> Abseilen über <text:a xlink:type="simple" xlink:href="http://91.98.87.183/felsen/badener_wand/alter_brigantenweg" text:style-name="Internet_20_link" text:visited-style-name="Visited_20_Internet_20_Link">Alter Brigantenweg</text:a></text:p>
        </text:list-item>
      </text:list>
      <text:p text:style-name="Text_20_body"><text:span text:style-name="Strong_20_Emphasis"><text:a xlink:type="simple" xlink:href="http://91.98.87.183/akn/felsen/badener_wand/alter_brigantenweg_neuer_brigantenw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5:45</meta:creation-date>
    <dc:creator>Generated</dc:creator>
    <dc:date>2026-08-12T17::15:45</dc:date>
    <dc:language>en-US</dc:language>
    <meta:editing-cycles>1</meta:editing-cycles>
    <meta:editing-duration>PT0S</meta:editing-duration>
    <dc:title>felsen:badener_wand:alter_brigantenweg_neuer_brigantenweg</dc:title>
  </office:meta>
</office:document-meta>
</file>