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adener_wand:alter_pforzheimer_weg"/><text:bookmark-start text:name="__RefHeading___alter_pforzheimer_weg_1"/><text:bookmark-start text:name="alter_pforzheimer_weg"/>Alter Pforzheimer Weg<text:bookmark-end text:name="__RefHeading___alter_pforzheimer_weg_1"/><text:bookmark-end text:name="alter_pforzheimer_we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SL: keine<text:line-break/>
2. SL: 1 BH (wahrscheinlich abgeflext)</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Walter Stößer (1929)</text:p>
      <text:h text:style-name="Heading_20_3" text:outline-level="3"><text:bookmark-start text:name="__RefHeading___historie_6"/><text:bookmark-start text:name="historie"/>Historie<text:bookmark-end text:name="__RefHeading___historie_6"/><text:bookmark-end text:name="historie"/></text:h>
      <text:p text:style-name="Text_20_body">Erstbegehung solo.</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text:span text:style-name="Strong_20_Emphasis">1. SL:</text:span> Einstieg in der kleinen Gasse unter der S-Wand bei einem Riss ca. 5 m links der Schreckkante. Wenige Meter durch den Riss hoch und dann Quergang nach rechts zu weiterem Riss. Diesem zu Absatz mit Stand folgen.</text:p>
      <text:p text:style-name="Text_20_body"><text:span text:style-name="Strong_20_Emphasis">2. SL:</text:span> Durch die Rissverschneidung, die am Stand ansetzt. Zuletzt rechts davon zu Absatz unter eine markante Piazverschneidung (BH, Zwischenstand möglich). Durch die Piazverschneidung und an deren Ende nach rechts um die Kante zu Stand. Vom Absatz kann auch die rechte Kante zum Stand geklettert werden (4-). Beide SL lassen sich auch gut zusammenhängen.</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text:span text:style-name="Strong_20_Emphasis">1. SL:</text:span> 1 BH<text:line-break/>
<text:span text:style-name="Strong_20_Emphasis">2. SL:</text:span> 1 BH (wahrscheinlich abgeflext)</text:p>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Abseilen vom Stand oder abklettern über <text:a xlink:type="simple" xlink:href="http://91.98.87.183/felsen/badener_wand/kuhweg" text:style-name="Internet_20_link" text:visited-style-name="Visited_20_Internet_20_Link">Kuhweg</text:a></text:p>
        </text:list-item>
        <text:list-item>
          <text:p text:style-name="List_20_1_Content_Last"> über eine andere Route auf das Plateau aussteigen</text:p>
        </text:list-item>
      </text:list>
      <text:p text:style-name="Text_20_body"><text:span text:style-name="Strong_20_Emphasis"><text:a xlink:type="simple" xlink:href="http://91.98.87.183/akn/felsen/badener_wand/alter_pforzheimer_we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7::14:09</meta:creation-date>
    <dc:creator>Generated</dc:creator>
    <dc:date>2026-08-12T17::14:09</dc:date>
    <dc:language>en-US</dc:language>
    <meta:editing-cycles>1</meta:editing-cycles>
    <meta:editing-duration>PT0S</meta:editing-duration>
    <dc:title>felsen:badener_wand:alter_pforzheimer_weg</dc:title>
  </office:meta>
</office:document-meta>
</file>