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lter_pforzheimer_weg_petzlpopler"/><text:bookmark-start text:name="__RefHeading___alter_pforzheimer_weg_petzlpopler_1"/><text:bookmark-start text:name="alter_pforzheimer_weg_petzlpopler"/>Alter Pforzheimer Weg (Petzlpopler)<text:bookmark-end text:name="__RefHeading___alter_pforzheimer_weg_petzlpopler_1"/><text:bookmark-end text:name="alter_pforzheimer_weg_petzlpopl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7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ischen 1985 und 1988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Zu Beginn mit nur einem Haken abgesichert gewesen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Gleich links der <text:a xlink:type="simple" xlink:href="http://91.98.87.183/felsen/badener_wand/schreckkante" text:style-name="Internet_20_link" text:visited-style-name="Visited_20_Internet_20_Link">Schreckkante</text:a> zu Beginn der kleinen Schlucht den Haken folgend zum Absatz unter der Ausstiegsverschneidung von <text:a xlink:type="simple" xlink:href="http://91.98.87.183/felsen/badener_wand/alter_pforzheimer_weg" text:style-name="Internet_20_link" text:visited-style-name="Visited_20_Internet_20_Link">Alter Pforzheimer Weg</text:a>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vom Absatz Abseilen an BH von <text:a xlink:type="simple" xlink:href="http://91.98.87.183/felsen/badener_wand/alter_pforzheimer_weg" text:style-name="Internet_20_link" text:visited-style-name="Visited_20_Internet_20_Link">Alter Pforzheimer Weg</text:a></text:p>
        </text:list-item>
        <text:list-item>
          <text:p text:style-name="List_20_1_Content_Last"> über <text:a xlink:type="simple" xlink:href="http://91.98.87.183/felsen/badener_wand/alter_pforzheimer_weg" text:style-name="Internet_20_link" text:visited-style-name="Visited_20_Internet_20_Link">Alter Pforzheimer Weg</text:a> aussteigen</text:p>
        </text:list-item>
      </text:list>
      <text:p text:style-name="Text_20_body"><text:span text:style-name="Strong_20_Emphasis"><text:a xlink:type="simple" xlink:href="http://91.98.87.183/akn/felsen/badener_wand/alter_pforzheimer_weg_petzlpopler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5:40</meta:creation-date>
    <dc:creator>Generated</dc:creator>
    <dc:date>2026-08-12T17::15:40</dc:date>
    <dc:language>en-US</dc:language>
    <meta:editing-cycles>1</meta:editing-cycles>
    <meta:editing-duration>PT0S</meta:editing-duration>
    <dc:title>felsen:badener_wand:alter_pforzheimer_weg_petzlpopler</dc:title>
  </office:meta>
</office:document-meta>
</file>