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rlborgriss"/><text:bookmark-start text:name="__RefHeading___arlborgriss_1"/><text:bookmark-start text:name="arlborgriss"/>Arlborgriss<text:bookmark-end text:name="__RefHeading___arlborgriss_1"/><text:bookmark-end text:name="arlborg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Einstieg 5-, sonst 4-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Einstiegsblock direkt über große Felsquader zu einem Riss mit Eiche und dort weiter zu einer Gufel (BH). Nun auf dem Band nach rechts (BH von <text:a xlink:type="simple" xlink:href="http://91.98.87.183/felsen/badener_wand/ophelia" text:style-name="Internet_20_link" text:visited-style-name="Visited_20_Internet_20_Link">Ophelia</text:a> kann mitgenutzt werden) und an kurzer Verschneidung zum Stand von <text:a xlink:type="simple" xlink:href="http://91.98.87.183/felsen/badener_wand/alter_brigantenweg" text:style-name="Internet_20_link" text:visited-style-name="Visited_20_Internet_20_Link">Alter Brigantenweg</text:a> westl. am Engländerturm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badener_wand/alter_brigantenweg" text:style-name="Internet_20_link" text:visited-style-name="Visited_20_Internet_20_Link">Alter Briganten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Auch „Eichenriss“ genannt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badener_wand/arlborg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32</meta:creation-date>
    <dc:creator>Generated</dc:creator>
    <dc:date>2026-08-12T16::03:32</dc:date>
    <dc:language>en-US</dc:language>
    <meta:editing-cycles>1</meta:editing-cycles>
    <meta:editing-duration>PT0S</meta:editing-duration>
    <dc:title>felsen:badener_wand:arlborgriss</dc:title>
  </office:meta>
</office:document-meta>
</file>