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arlborgriss_verschneidungsausstieg"/><text:bookmark-start text:name="__RefHeading___arlborgriss_verschneidungsausstieg_1"/><text:bookmark-start text:name="arlborgriss_verschneidungsausstieg"/>Arlborgriss (Verschneidungsausstieg)<text:bookmark-end text:name="__RefHeading___arlborgriss_verschneidungsausstieg_1"/><text:bookmark-end text:name="arlborgriss_verschneidungs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. 1985 und  1988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Nicht nach rechts auf das Band queren, sondern die abdrängende Verschneidung gerade weiter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<text:a xlink:type="simple" xlink:href="http://91.98.87.183/felsen/badener_wand/eckanstieg" text:style-name="Internet_20_link" text:visited-style-name="Visited_20_Internet_20_Link">Eckanstieg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an Stand von <text:a xlink:type="simple" xlink:href="http://91.98.87.183/felsen/badener_wand/eckverschneidung" text:style-name="Internet_20_link" text:visited-style-name="Visited_20_Internet_20_Link">Eckverschneidung</text:a></text:p>
        </text:list-item>
        <text:list-item>
          <text:p text:style-name="List_20_1_Content"> Abseilen oder abklettern über <text:a xlink:type="simple" xlink:href="http://91.98.87.183/felsen/badener_wand/kuhweg" text:style-name="Internet_20_link" text:visited-style-name="Visited_20_Internet_20_Link">Kuhweg</text:a></text:p>
        </text:list-item>
        <text:list-item>
          <text:p text:style-name="List_20_1_Content_Last"> Abseilen über <text:a xlink:type="simple" xlink:href="http://91.98.87.183/felsen/badener_wand/alter_brigantenweg" text:style-name="Internet_20_link" text:visited-style-name="Visited_20_Internet_20_Link">Alter Brigantenweg</text:a></text:p>
        </text:list-item>
      </text:list>
      <text:p text:style-name="Text_20_body"><text:span text:style-name="Strong_20_Emphasis"><text:a xlink:type="simple" xlink:href="http://91.98.87.183/akn/felsen/badener_wand/arlborgriss_verschneidungsaus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42:35</meta:creation-date>
    <dc:creator>Generated</dc:creator>
    <dc:date>2026-08-12T16::42:35</dc:date>
    <dc:language>en-US</dc:language>
    <meta:editing-cycles>1</meta:editing-cycles>
    <meta:editing-duration>PT0S</meta:editing-duration>
    <dc:title>felsen:badener_wand:arlborgriss_verschneidungsausstieg</dc:title>
  </office:meta>
</office:document-meta>
</file>