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badener_verschneidung"/><text:bookmark-start text:name="__RefHeading___badener_verschneidung_1"/><text:bookmark-start text:name="badener_verschneidung"/>Badener Verschneidung<text:bookmark-end text:name="__RefHeading___badener_verschneidung_1"/><text:bookmark-end text:name="badener_verschneid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NH (wahrscheinlich abgeflext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vor 1928)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Die große Verschneidung rechts des <text:a xlink:type="simple" xlink:href="http://91.98.87.183/felsen/badener_wand/badener_dach" text:style-name="Internet_20_link" text:visited-style-name="Visited_20_Internet_20_Link">Badener Dach</text:a> bis zu Absatz und weiter bis zum Alpinen Band. Über geneigte Wand links eines Risses zum Plateau mit Stand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list text:style-name="List_20_1" text:continue-numbering="false">
        <text:list-item>
          <text:p text:style-name="List_20_1_Content_First"> zu Fuß über Zustiegspfad</text:p>
        </text:list-item>
        <text:list-item>
          <text:p text:style-name="List_20_1_Content_Last"> Abseilen an Stand von <text:a xlink:type="simple" xlink:href="http://91.98.87.183/felsen/badener_wand/buschverschneidung" text:style-name="Internet_20_link" text:visited-style-name="Visited_20_Internet_20_Link">Buschverschneidung</text:a> (1 x 15 m, 1 x 30 m)</text:p>
        </text:list-item>
      </text:list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von <text:a xlink:type="simple" xlink:href="http://91.98.87.183/felsen/badener_wand/buschverschneidung" text:style-name="Internet_20_link" text:visited-style-name="Visited_20_Internet_20_Link">Buschverschneidung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list text:style-name="List_20_1" text:continue-numbering="false">
        <text:list-item>
          <text:p text:style-name="List_20_1_Content_First"> zu Fuß</text:p>
        </text:list-item>
        <text:list-item>
          <text:p text:style-name="List_20_1_Content"> Abseilen über <text:a xlink:type="simple" xlink:href="http://91.98.87.183/felsen/badener_wand/buschverschneidung" text:style-name="Internet_20_link" text:visited-style-name="Visited_20_Internet_20_Link">Buschverschneidung</text:a> (1 x 15 m, 1 x 30 m)</text:p>
        </text:list-item>
        <text:list-item>
          <text:p text:style-name="List_20_1_Content"> Abseilen oder abklettern über <text:a xlink:type="simple" xlink:href="http://91.98.87.183/felsen/badener_wand/kuhweg" text:style-name="Internet_20_link" text:visited-style-name="Visited_20_Internet_20_Link">Kuhweg</text:a></text:p>
        </text:list-item>
        <text:list-item>
          <text:p text:style-name="List_20_1_Content_Last"> Abseilen über <text:a xlink:type="simple" xlink:href="http://91.98.87.183/felsen/badener_wand/alter_brigantenweg" text:style-name="Internet_20_link" text:visited-style-name="Visited_20_Internet_20_Link">Alter Brigantenweg</text:a></text:p>
        </text:list-item>
      </text:list>
      <text:p text:style-name="Text_20_body"><text:span text:style-name="Strong_20_Emphasis"><text:a xlink:type="simple" xlink:href="http://91.98.87.183/akn/felsen/badener_wand/badener_verschneidun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10:34</meta:creation-date>
    <dc:creator>Generated</dc:creator>
    <dc:date>2026-08-12T17::10:34</dc:date>
    <dc:language>en-US</dc:language>
    <meta:editing-cycles>1</meta:editing-cycles>
    <meta:editing-duration>PT0S</meta:editing-duration>
    <dc:title>felsen:badener_wand:badener_verschneidung</dc:title>
  </office:meta>
</office:document-meta>
</file>