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delagokamin"/><text:bookmark-start text:name="__RefHeading___delagokamin_1"/><text:bookmark-start text:name="delagokamin"/>Delagokamin<text:bookmark-end text:name="__RefHeading___delagokamin_1"/><text:bookmark-end text:name="delago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<text:span text:style-name="Strong_20_Emphasis">1. SL:</text:span> 1 BH, 1 NH<text:line-break/>
<text:span text:style-name="Strong_20_Emphasis">2. SL:</text:span> -<text:line-break/>
<text:span text:style-name="Strong_20_Emphasis">3. SL:</text:span> 1 BH </text:p>
      <text:p text:style-name="Text_20_body">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öpfner (um 1890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4-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<text:span text:style-name="Strong_20_Emphasis">1. SL:</text:span> Einstieg rechts von <text:a xlink:type="simple" xlink:href="http://91.98.87.183/felsen/badener_wand/schreckkante" text:style-name="Internet_20_link" text:visited-style-name="Visited_20_Internet_20_Link">Schreckkante</text:a>. Durch den Kamin zwischen <text:a xlink:type="simple" xlink:href="http://91.98.87.183/felsen/badener_wand/schreckkante" text:style-name="Internet_20_link" text:visited-style-name="Visited_20_Internet_20_Link">Schreckkante</text:a> und <text:a xlink:type="simple" xlink:href="http://91.98.87.183/felsen/badener_wand/kuhweg" text:style-name="Internet_20_link" text:visited-style-name="Visited_20_Internet_20_Link">Kuhweg</text:a>. Am BH eher nach links ausweichen und spreizend zum Stand.</text:p>
      <text:p text:style-name="Text_20_body"><text:span text:style-name="Strong_20_Emphasis">2. SL:</text:span> Einige Meter in Gehgelände zum Stand unter der 3. SL, eine glatte Verschneidung.</text:p>
      <text:p text:style-name="Text_20_body"><text:span text:style-name="Strong_20_Emphasis">3. SL:</text:span> Durch die auffallende Verschneidung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<text:span text:style-name="Strong_20_Emphasis">1. SL:</text:span> 1 BH<text:line-break/>
<text:span text:style-name="Strong_20_Emphasis">2. SL:</text:span> 1 BH<text:line-break/>
<text:span text:style-name="Strong_20_Emphasis">3. SL:</text:span> 1 BH </text:p>
      <text:p text:style-name="Text_20_body">(wahrscheinlich abgeflext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über <text:a xlink:type="simple" xlink:href="http://91.98.87.183/felsen/badener_wand/alter_brigantenweg" text:style-name="Internet_20_link" text:visited-style-name="Visited_20_Internet_20_Link">Alter Brigantenweg</text:a></text:p>
        </text:list-item>
        <text:list-item>
          <text:p text:style-name="List_20_1_Content_Last"> Abseilen/abklettern über <text:a xlink:type="simple" xlink:href="http://91.98.87.183/felsen/badener_wand/kuhweg" text:style-name="Internet_20_link" text:visited-style-name="Visited_20_Internet_20_Link">Kuhweg</text:a></text:p>
        </text:list-item>
      </text:list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<text:span text:style-name="Strong_20_Emphasis">1. SL:</text:span> E1.<text:line-break/>
<text:span text:style-name="Strong_20_Emphasis">2. + 3. SL:</text:span> E0.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badener_wand/delagokami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6:05</meta:creation-date>
    <dc:creator>Generated</dc:creator>
    <dc:date>2026-08-12T17::46:05</dc:date>
    <dc:language>en-US</dc:language>
    <meta:editing-cycles>1</meta:editing-cycles>
    <meta:editing-duration>PT0S</meta:editing-duration>
    <dc:title>felsen:badener_wand:delagokamin</dc:title>
  </office:meta>
</office:document-meta>
</file>