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eckanstieg"/><text:bookmark-start text:name="__RefHeading___eckanstieg_1"/><text:bookmark-start text:name="eckanstieg"/>Eckanstieg<text:bookmark-end text:name="__RefHeading___eckanstieg_1"/><text:bookmark-end text:name="eckansti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erstbegeher_4"/><text:bookmark-start text:name="erstbegeher"/>Erstbegeher<text:bookmark-end text:name="__RefHeading___erstbegeher_4"/><text:bookmark-end text:name="erstbegeher"/></text:h>
      <text:p text:style-name="Text_20_body">nicht bekannt (vor 1926)</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In den Blocköcken am Fuß der Wand bis zu ihrem westlichen Ende. Hier über Geschröf und kleine Wandstücke zu einem kleinen Türmchen, das durch einen kaminartigen Spalt von der Wand getrennt ist. Hier die Verschneidung hinauf, entweder am linken oder am rechten Riss oder zwischen beiden wechselnd. Oder im Spalt am Türmchen hinauf und vom Turm Spreizschritt nach Norden an die Wand. Nach dem folgenden großen Überhang entweder rechts auf Gras aussteigen oder links, unter dem Überhang durch, auf eine große Platte, die das Ende des großen Bandes bildet. In der Rissverschneidung über dem Standhaken weiter zum Gipfel. Oder an der großen Schuppe entlang in die Verschneidung des Linken Ausstiegs queren.</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 und in leichter Kletterei (2) links hoch zum Fuß des Türmchens</text:p>
      <text:h text:style-name="Heading_20_3" text:outline-level="3"><text:bookmark-start text:name="__RefHeading___stand_7"/><text:bookmark-start text:name="stand"/>Stand<text:bookmark-end text:name="__RefHeading___stand_7"/><text:bookmark-end text:name="stand"/></text:h>
      <text:list text:style-name="List_20_1" text:continue-numbering="false">
        <text:list-item>
          <text:p text:style-name="List_20_1_Content_First"> E: 1 BH</text:p>
        </text:list-item>
        <text:list-item>
          <text:p text:style-name="List_20_1_Content_Last"> 1. Stand: 1 BH </text:p>
        </text:list-item>
      </text:list>
      <text:p text:style-name="Text_20_body">(wahrscheinlich abgeflext)</text:p>
      <text:h text:style-name="Heading_20_3" text:outline-level="3"><text:bookmark-start text:name="__RefHeading___weitere_informationen_8"/><text:bookmark-start text:name="weitere_informationen"/>Weitere Informationen<text:bookmark-end text:name="__RefHeading___weitere_informationen_8"/><text:bookmark-end text:name="weitere_informationen"/></text:h>
      <text:p text:style-name="Text_20_body">Routeninfos unvollständig, fehlende Daten werden nachgetragen.</text:p>
      <text:p text:style-name="Text_20_body"><text:span text:style-name="Strong_20_Emphasis"><text:a xlink:type="simple" xlink:href="http://91.98.87.183/akn/felsen/badener_wand/eckansti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36:57</meta:creation-date>
    <dc:creator>Generated</dc:creator>
    <dc:date>2026-08-12T16::36:57</dc:date>
    <dc:language>en-US</dc:language>
    <meta:editing-cycles>1</meta:editing-cycles>
    <meta:editing-duration>PT0S</meta:editing-duration>
    <dc:title>felsen:badener_wand:eckanstieg</dc:title>
  </office:meta>
</office:document-meta>
</file>