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englaendertuermchen"/><text:bookmark-start text:name="__RefHeading___englaendertuermchen_1"/><text:bookmark-start text:name="englaendertuermchen"/>Engländertürmchen<text:bookmark-end text:name="__RefHeading___englaendertuermchen_1"/><text:bookmark-end text:name="englaendertuermche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p text:style-name="Text_20_body"> von Norden</text:p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nicht bekannt (vor 1926) 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von W, N, O, S mögl. (von S siehe Alter Brigantenweg (Ausstiegsvariante Neuer Brigantenweg))</text:p>
      <text:h text:style-name="Heading_20_3" text:outline-level="3"><text:bookmark-start text:name="__RefHeading___stand_6"/><text:bookmark-start text:name="stand"/>Stand<text:bookmark-end text:name="__RefHeading___stand_6"/><text:bookmark-end text:name="stand"/></text:h>
      <text:p text:style-name="Text_20_body">1 NH</text:p>
      <text:h text:style-name="Heading_20_3" text:outline-level="3"><text:bookmark-start text:name="__RefHeading___weitere_informationen_7"/><text:bookmark-start text:name="weitere_informationen"/>Weitere Informationen<text:bookmark-end text:name="__RefHeading___weitere_informationen_7"/><text:bookmark-end text:name="weitere_informationen"/></text:h>
      <text:p text:style-name="Text_20_body">Routeninfos unvollständig, fehlende Daten werden nachgetragen.</text:p>
      <text:p text:style-name="Text_20_body"><text:span text:style-name="Strong_20_Emphasis"><text:a xlink:type="simple" xlink:href="http://91.98.87.183/akn/felsen/badener_wand/englaendertuermche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7:13</meta:creation-date>
    <dc:creator>Generated</dc:creator>
    <dc:date>2026-08-12T16::37:13</dc:date>
    <dc:language>en-US</dc:language>
    <meta:editing-cycles>1</meta:editing-cycles>
    <meta:editing-duration>PT0S</meta:editing-duration>
    <dc:title>felsen:badener_wand:englaendertuermchen</dc:title>
  </office:meta>
</office:document-meta>
</file>