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kanzelweg"/><text:bookmark-start text:name="__RefHeading___kanzelweg_1"/><text:bookmark-start text:name="kanzelweg"/>Kanzelweg<text:bookmark-end text:name="__RefHeading___kanzelweg_1"/><text:bookmark-end text:name="kanzel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erner Kübler mit Jürgen Oertel (1962)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5-</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Vom Stand auf dem Absatz unter dem <text:a xlink:type="simple" xlink:href="http://91.98.87.183/felsen/badener_wand/eckanstieg" text:style-name="Internet_20_link" text:visited-style-name="Visited_20_Internet_20_Link">Eckanstieg</text:a> leicht auf das vorgelagerte Türmchen. Vom Turm an der Kante (KK) zu BH und dort links um die Kante queren. Über steilen Wulst zu Absatz. Die folgende, geneigte Wand zum Gipfelplateau. alternativ kann oben auch entlang der Kante (<text:a xlink:type="simple" xlink:href="http://91.98.87.183/felsen/badener_wand/kanzelweg_tanz_der_kleinen_feen" text:style-name="Internet_20_link" text:visited-style-name="Visited_20_Internet_20_Link">Kanzelweg (Tanz Der Kleinen Feen)</text:a> und Kantenvariante) ausgestiegen werd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 und in leichter Kletterei (2) links hoch zum Fuß des Türmchens</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E: Stand von <text:a xlink:type="simple" xlink:href="http://91.98.87.183/felsen/badener_wand/eckanstieg" text:style-name="Internet_20_link" text:visited-style-name="Visited_20_Internet_20_Link">Eckanstieg</text:a></text:p>
        </text:list-item>
        <text:list-item>
          <text:p text:style-name="List_20_1_Content_Last"> Stand: 1 BH (wahrscheinlich abgeflext)</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oder abklettern über <text:a xlink:type="simple" xlink:href="http://91.98.87.183/felsen/badener_wand/kuhweg" text:style-name="Internet_20_link" text:visited-style-name="Visited_20_Internet_20_Link">Kuhweg</text:a></text:p>
        </text:list-item>
        <text:list-item>
          <text:p text:style-name="List_20_1_Content_Last"> Abseilen über <text:a xlink:type="simple" xlink:href="http://91.98.87.183/felsen/badener_wand/alter_brigantenweg" text:style-name="Internet_20_link" text:visited-style-name="Visited_20_Internet_20_Link">Alter Brigantenweg</text:a></text:p>
        </text:list-item>
      </text:list>
      <text:p text:style-name="Text_20_body"><text:span text:style-name="Strong_20_Emphasis"><text:a xlink:type="simple" xlink:href="http://91.98.87.183/akn/felsen/badener_wand/kanzel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10:34</meta:creation-date>
    <dc:creator>Generated</dc:creator>
    <dc:date>2026-08-12T17::10:34</dc:date>
    <dc:language>en-US</dc:language>
    <meta:editing-cycles>1</meta:editing-cycles>
    <meta:editing-duration>PT0S</meta:editing-duration>
    <dc:title>felsen:badener_wand:kanzelweg</dc:title>
  </office:meta>
</office:document-meta>
</file>