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marterkamin_rechter_ast"/><text:bookmark-start text:name="__RefHeading___marterkamin_rechter_ast_1"/><text:bookmark-start text:name="marterkamin_rechter_ast"/>Marterkamin (Rechter Ast)<text:bookmark-end text:name="__RefHeading___marterkamin_rechter_ast_1"/><text:bookmark-end text:name="marterkamin_rechter_as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von <text:a xlink:type="simple" xlink:href="http://91.98.87.183/felsen/badener_wand/neue_badener_wand" text:style-name="Internet_20_link" text:visited-style-name="Visited_20_Internet_20_Link">Neue Badener Wand</text:a>)<text:line-break/>
1 N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26 und 197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n der Nische Querung nach rechts entlang Risswulst. Dem senkrecht werdenden Riss folgen bis zu Absatz mit BH. Über die Anschließende Verschneidung, wie <text:a xlink:type="simple" xlink:href="http://91.98.87.183/felsen/badener_wand/neue_badener_wand" text:style-name="Internet_20_link" text:visited-style-name="Visited_20_Internet_20_Link">Neue Badener Wand</text:a>, aussteig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://91.98.87.183/felsen/badener_wand/neue_badener_wand" text:style-name="Internet_20_link" text:visited-style-name="Visited_20_Internet_20_Link">Neue Badener 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über <text:a xlink:type="simple" xlink:href="http://91.98.87.183/felsen/badener_wand/kuhweg" text:style-name="Internet_20_link" text:visited-style-name="Visited_20_Internet_20_Link">Kuhweg</text:a> aussteigen und abs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://91.98.87.183/akn/felsen/badener_wand/marterkamin_rechter_as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3:54</meta:creation-date>
    <dc:creator>Generated</dc:creator>
    <dc:date>2026-08-12T17::13:54</dc:date>
    <dc:language>en-US</dc:language>
    <meta:editing-cycles>1</meta:editing-cycles>
    <meta:editing-duration>PT0S</meta:editing-duration>
    <dc:title>felsen:badener_wand:marterkamin_rechter_ast</dc:title>
  </office:meta>
</office:document-meta>
</file>