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negerpimmel_boulderpimmel"/><text:bookmark-start text:name="__RefHeading___negerpimmel_boulderpimmel_1"/><text:bookmark-start text:name="negerpimmel_boulderpimmel"/>Negerpimmel (Boulderpimmel)<text:bookmark-end text:name="__RefHeading___negerpimmel_boulderpimmel_1"/><text:bookmark-end text:name="negerpimmel_boulderpimm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2001 und 2010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kompakte Wand rechts des geneigten Risses. Die Variante trifft am BH am Ende des Risses auf die Originalroute. Ausstieg über diese oder <text:a xlink:type="simple" xlink:href="http://91.98.87.183/felsen/badener_wand/negerpimmel_kantenausstieg" text:style-name="Internet_20_link" text:visited-style-name="Visited_20_Internet_20_Link">Negerpimmel (Kantenausstieg)</text:a>.</text:p>
      <text:p text:style-name="Text_20_body"><text:span text:style-name="Strong_20_Emphasis"><text:a xlink:type="simple" xlink:href="http://91.98.87.183/akn/felsen/badener_wand/negerpimmel_boulderpimm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0:02</meta:creation-date>
    <dc:creator>Generated</dc:creator>
    <dc:date>2026-08-12T17::10:02</dc:date>
    <dc:language>en-US</dc:language>
    <meta:editing-cycles>1</meta:editing-cycles>
    <meta:editing-duration>PT0S</meta:editing-duration>
    <dc:title>felsen:badener_wand:negerpimmel_boulderpimmel</dc:title>
  </office:meta>
</office:document-meta>
</file>