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negerpimmel_kantenausstieg"/><text:bookmark-start text:name="__RefHeading___negerpimmel_kantenausstieg_1"/><text:bookmark-start text:name="negerpimmel_kantenausstieg"/>Negerpimmel (Kantenausstieg)<text:bookmark-end text:name="__RefHeading___negerpimmel_kantenausstieg_1"/><text:bookmark-end text:name="negerpimmel_kanten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Rolf Gundermann (1980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m Ende des Risses nicht nach rechts, sondern nach links an die Kante queren und über diese aussteigen. Fester Fels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://91.98.87.183/felsen/badener_wand/kanzelweg" text:style-name="Internet_20_link" text:visited-style-name="Visited_20_Internet_20_Link">Kanzelweg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oder abklettern über <text:a xlink:type="simple" xlink:href="http://91.98.87.183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://91.98.87.183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://91.98.87.183/akn/felsen/badener_wand/negerpimmel_kanten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29:56</meta:creation-date>
    <dc:creator>Generated</dc:creator>
    <dc:date>2026-08-13T08::29:56</dc:date>
    <dc:language>en-US</dc:language>
    <meta:editing-cycles>1</meta:editing-cycles>
    <meta:editing-duration>PT0S</meta:editing-duration>
    <dc:title>felsen:badener_wand:negerpimmel_kantenausstieg</dc:title>
  </office:meta>
</office:document-meta>
</file>