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neue_badener_wand"/><text:bookmark-start text:name="__RefHeading___neue_badener_wand_1"/><text:bookmark-start text:name="neue_badener_wand"/>Neue Badener Wand<text:bookmark-end text:name="__RefHeading___neue_badener_wand_1"/><text:bookmark-end text:name="neue_badener_wand"/></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6 BH<text:line-break/>
2 NH (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Erich Eisler mit Erwin Metzger (1960) </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A0, 5</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wie <text:a xlink:type="simple" xlink:href="http://91.98.87.183/felsen/badener_wand/alter_pforzheimer_weg" text:style-name="Internet_20_link" text:visited-style-name="Visited_20_Internet_20_Link">Alter Pforzheimer Weg</text:a>. Dem Riss (Baum, Fr) bis zu Band (BH) folgen. Entlang einer Rissspur (mehrere BH) bis unter kleine Wandstufe. Links am Dach vorbei und senkrecht hoch (2 NH) zu Absatz (BH). Die folgende kurze Verschneidung hoch zum Band mit Stand (BH an der rückwärtigen Wand). </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1 BH (wahrscheinlich abgeflext)</text:p>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Abseilen oder abklettern über <text:a xlink:type="simple" xlink:href="http://91.98.87.183/felsen/badener_wand/kuhweg" text:style-name="Internet_20_link" text:visited-style-name="Visited_20_Internet_20_Link">Kuhweg</text:a></text:p>
        </text:list-item>
        <text:list-item>
          <text:p text:style-name="List_20_1_Content_Last"> über <text:a xlink:type="simple" xlink:href="http://91.98.87.183/felsen/badener_wand/kuhweg" text:style-name="Internet_20_link" text:visited-style-name="Visited_20_Internet_20_Link">Kuhweg</text:a> aussteigen und abs über <text:a xlink:type="simple" xlink:href="http://91.98.87.183/felsen/badener_wand/alter_brigantenweg" text:style-name="Internet_20_link" text:visited-style-name="Visited_20_Internet_20_Link">Alter Brigantenweg</text:a></text:p>
        </text:list-item>
      </text:list>
      <text:p text:style-name="Text_20_body"><text:span text:style-name="Strong_20_Emphasis"><text:a xlink:type="simple" xlink:href="http://91.98.87.183/akn/felsen/badener_wand/neue_badener_wand"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7::14:18</meta:creation-date>
    <dc:creator>Generated</dc:creator>
    <dc:date>2026-08-12T17::14:18</dc:date>
    <dc:language>en-US</dc:language>
    <meta:editing-cycles>1</meta:editing-cycles>
    <meta:editing-duration>PT0S</meta:editing-duration>
    <dc:title>felsen:badener_wand:neue_badener_wand</dc:title>
  </office:meta>
</office:document-meta>
</file>