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neue_badener_wand_direktausstieg"/><text:bookmark-start text:name="__RefHeading___neue_badener_wand_philipp-klingel-gedenkweg_1"/><text:bookmark-start text:name="neue_badener_wand_philipp-klingel-gedenkweg"/>Neue Badener Wand (Philipp-Klingel-Gedenkweg)<text:bookmark-end text:name="__RefHeading___neue_badener_wand_philipp-klingel-gedenkweg_1"/><text:bookmark-end text:name="neue_badener_wand_philipp-klingel-gedenk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Philipp und Hannes Klingel (17.01.2012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über <text:a xlink:type="simple" xlink:href="http://91.98.87.183/felsen/badener_wand/neue_badener_wand" text:style-name="Internet_20_link" text:visited-style-name="Visited_20_Internet_20_Link">Neue Badener Wand</text:a>. Dort, wo die kleine Linksquerung unter der Wandstufe beginnt (kurz darunter letzter BH), gerade hoch über eine kompakte Wand mit Leisten (nach ca. 6 m an deren Ende Fr). Weiter über leichteren Fels (KK, Fr) und zuletzt über senkrechte Wand ca. 5 m zum Band mit Stand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://91.98.87.183/felsen/badener_wand/neue_badener_wand" text:style-name="Internet_20_link" text:visited-style-name="Visited_20_Internet_20_Link">Neue Badener 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über <text:a xlink:type="simple" xlink:href="http://91.98.87.183/felsen/badener_wand/kuhweg" text:style-name="Internet_20_link" text:visited-style-name="Visited_20_Internet_20_Link">Kuhweg</text:a> aussteigen und abs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Clean erstbegangen, nach vorheriger Erkundigung von oben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badener_wand/neue_badener_wand_direkt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7:12</meta:creation-date>
    <dc:creator>Generated</dc:creator>
    <dc:date>2026-08-12T16::07:12</dc:date>
    <dc:language>en-US</dc:language>
    <meta:editing-cycles>1</meta:editing-cycles>
    <meta:editing-duration>PT0S</meta:editing-duration>
    <dc:title>felsen:badener_wand:neue_badener_wand_direktausstieg</dc:title>
  </office:meta>
</office:document-meta>
</file>