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oldieweg"/><text:bookmark-start text:name="__RefHeading___oldieweg_1"/><text:bookmark-start text:name="oldieweg"/>Oldieweg<text:bookmark-end text:name="__RefHeading___oldieweg_1"/><text:bookmark-end text:name="oldie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zw. 1975 und 198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Unterhalb des <text:a xlink:type="simple" xlink:href="http://91.98.87.183/felsen/badener_wand/badener_dach" text:style-name="Internet_20_link" text:visited-style-name="Visited_20_Internet_20_Link">Badener Dach</text:a> befindet sich eine geneigte Wand, links davon ein vorgelagerter Pfeiler, zwischen den beiden eine blockige Verschneidung. In dieser beginnend den Pfeiler hinauf bis auf dessen Gipfel, dann nach links in einen Handriss queren und diesem (BH) bis zum Absatz mit Eiche folgen.</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zu Fuß über Zustiegspfad</text:p>
        </text:list-item>
        <text:list-item>
          <text:p text:style-name="List_20_1_Content_Last"> Abseilen an Stand von <text:a xlink:type="simple" xlink:href="http://91.98.87.183/felsen/badener_wand/buschverschneidung" text:style-name="Internet_20_link" text:visited-style-name="Visited_20_Internet_20_Link">Buschverschneidung</text:a> (1 x 15 m, 1 x 30 m)</text:p>
        </text:list-item>
      </text:list>
      <text:h text:style-name="Heading_20_3" text:outline-level="3"><text:bookmark-start text:name="__RefHeading___stand_8"/><text:bookmark-start text:name="stand"/>Stand<text:bookmark-end text:name="__RefHeading___stand_8"/><text:bookmark-end text:name="stand"/></text:h>
      <text:p text:style-name="Text_20_body">an Baum</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Über <text:a xlink:type="simple" xlink:href="http://91.98.87.183/felsen/badener_wand/poppkante" text:style-name="Internet_20_link" text:visited-style-name="Visited_20_Internet_20_Link">Poppkante</text:a> oder <text:a xlink:type="simple" xlink:href="http://91.98.87.183/felsen/badener_wand/badener_westriss_1" text:style-name="Internet_20_link" text:visited-style-name="Visited_20_Internet_20_Link">Badener Westriss 1</text:a> / <text:a xlink:type="simple" xlink:href="http://91.98.87.183/felsen/badener_wand/badener_westriss_2" text:style-name="Internet_20_link" text:visited-style-name="Visited_20_Internet_20_Link">Badener Westriss 2</text:a> aussteigen</text:p>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große Friends</text:p>
      <text:p text:style-name="Text_20_body">Routeninfos unvollständig, fehlende Daten werden nachgetragen</text:p>
      <text:p text:style-name="Text_20_body"><text:span text:style-name="Strong_20_Emphasis"><text:a xlink:type="simple" xlink:href="http://91.98.87.183/akn/felsen/badener_wand/oldie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7:13</meta:creation-date>
    <dc:creator>Generated</dc:creator>
    <dc:date>2026-08-12T16::37:13</dc:date>
    <dc:language>en-US</dc:language>
    <meta:editing-cycles>1</meta:editing-cycles>
    <meta:editing-duration>PT0S</meta:editing-duration>
    <dc:title>felsen:badener_wand:oldieweg</dc:title>
  </office:meta>
</office:document-meta>
</file>