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poppkante"/><text:bookmark-start text:name="__RefHeading___poppkante_1"/><text:bookmark-start text:name="poppkante"/>Poppkante<text:bookmark-end text:name="__RefHeading___poppkante_1"/><text:bookmark-end text:name="popp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Gerd Popp, Karl-Heinz Matthies (ca. 1951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5+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Einstieg beim Podest mit Eiche etwa 10 m unterhalb des Gipfelplateaus bei westl. Massivkante. Vom Podest kurz nach rechts zur westl. Massivkante queren (BH) und entlang dieser zum Ausstieg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list text:style-name="List_20_1" text:continue-numbering="false">
        <text:list-item>
          <text:p text:style-name="List_20_1_Content_First"> Abseilen an Stand</text:p>
        </text:list-item>
        <text:list-item>
          <text:p text:style-name="List_20_1_Content_Last"> über <text:a xlink:type="simple" xlink:href="http://91.98.87.183/felsen/badener_wand/oldieweg" text:style-name="Internet_20_link" text:visited-style-name="Visited_20_Internet_20_Link">Oldieweg</text:a></text:p>
        </text:list-item>
      </text:list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1 BH (wahrscheinlich abgeflext)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"> Abseilen über <text:a xlink:type="simple" xlink:href="http://91.98.87.183/felsen/badener_wand/buschverschneidung" text:style-name="Internet_20_link" text:visited-style-name="Visited_20_Internet_20_Link">Buschverschneidung</text:a> (1 x 15 m, 1 x 30 m)</text:p>
        </text:list-item>
        <text:list-item>
          <text:p text:style-name="List_20_1_Content"> Abseilen oder abklettern über <text:a xlink:type="simple" xlink:href="http://91.98.87.183/felsen/badener_wand/kuhweg" text:style-name="Internet_20_link" text:visited-style-name="Visited_20_Internet_20_Link">Kuhweg</text:a></text:p>
        </text:list-item>
        <text:list-item>
          <text:p text:style-name="List_20_1_Content_Last"> Abseilen über <text:a xlink:type="simple" xlink:href="http://91.98.87.183/felsen/badener_wand/alter_brigantenweg" text:style-name="Internet_20_link" text:visited-style-name="Visited_20_Internet_20_Link">Alter Brigantenweg</text:a></text:p>
        </text:list-item>
      </text:list>
      <text:h text:style-name="Heading_20_3" text:outline-level="3"><text:bookmark-start text:name="__RefHeading___weitere_informationen_11"/><text:bookmark-start text:name="weitere_informationen"/>Weitere Informationen<text:bookmark-end text:name="__RefHeading___weitere_informationen_11"/><text:bookmark-end text:name="weitere_informationen"/></text:h>
      <text:p text:style-name="Text_20_body">brüchig</text:p>
      <text:p text:style-name="Text_20_body">Routeninfos unvollständig, fehlende Daten werden nachgetragen</text:p>
      <text:p text:style-name="Text_20_body"><text:span text:style-name="Strong_20_Emphasis"><text:a xlink:type="simple" xlink:href="http://91.98.87.183/akn/felsen/badener_wand/poppk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10:42</meta:creation-date>
    <dc:creator>Generated</dc:creator>
    <dc:date>2026-08-12T17::10:42</dc:date>
    <dc:language>en-US</dc:language>
    <meta:editing-cycles>1</meta:editing-cycles>
    <meta:editing-duration>PT0S</meta:editing-duration>
    <dc:title>felsen:badener_wand:poppkante</dc:title>
  </office:meta>
</office:document-meta>
</file>