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badener_wand:spannerwandel"/><text:bookmark-start text:name="__RefHeading___spannerwandel_1"/><text:bookmark-start text:name="spannerwandel"/>Spannerwandel<text:bookmark-end text:name="__RefHeading___spannerwandel_1"/><text:bookmark-end text:name="spannerwandel"/></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2 BH, 1 NH (wahrscheinlich abgeflext)</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Michael Hummel mit Bernd Kullmann (1980) </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r Schwierigkeitsgrad: 6+</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am linken Ende der Gasse hinter Baum. Durch eine auffallende Verschneidung (NH) und an Rissen weiter senkrecht hoch (Fr!). Nach rechts in die Wand zu BH (Zw. Riss und BH kann in kleinem, schwer zu findenden Loch in der Wand ein sehr kleiner Fr (Cam &lt; 0,3) gelegt werden. Dann E1/2.) Durch die Wand rechts von <text:a xlink:type="simple" xlink:href="http://91.98.87.183/felsen/badener_wand/marterkamin_rechter_ast" text:style-name="Internet_20_link" text:visited-style-name="Visited_20_Internet_20_Link">Marterkamin (Rechter Ast)</text:a> zu 2. BH. Zuletzt in den „Rechten Ast“ und über diesen bzw. <text:a xlink:type="simple" xlink:href="http://91.98.87.183/felsen/badener_wand/neue_badener_wand" text:style-name="Internet_20_link" text:visited-style-name="Visited_20_Internet_20_Link">Neue Badener Wand</text:a> aussteigen. Es kann auch nach dem 2. BH in <text:a xlink:type="simple" xlink:href="http://91.98.87.183/felsen/badener_wand/neue_badener_wand" text:style-name="Internet_20_link" text:visited-style-name="Visited_20_Internet_20_Link">Neue Badener Wand</text:a> gequert werden.  </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Stand von <text:a xlink:type="simple" xlink:href="http://91.98.87.183/felsen/badener_wand/neue_badener_wand" text:style-name="Internet_20_link" text:visited-style-name="Visited_20_Internet_20_Link">Neue Badener Wand</text:a></text:p>
      <text:h text:style-name="Heading_20_3" text:outline-level="3"><text:bookmark-start text:name="__RefHeading___abstiegabseilen_10"/><text:bookmark-start text:name="abstiegabseilen"/>Abstieg / Abseilen<text:bookmark-end text:name="__RefHeading___abstiegabseilen_10"/><text:bookmark-end text:name="abstiegabseilen"/></text:h>
      <text:list text:style-name="List_20_1" text:continue-numbering="false">
        <text:list-item>
          <text:p text:style-name="List_20_1_Content_First"> Abseilen oder abklettern über <text:a xlink:type="simple" xlink:href="http://91.98.87.183/felsen/badener_wand/kuhweg" text:style-name="Internet_20_link" text:visited-style-name="Visited_20_Internet_20_Link">Kuhweg</text:a></text:p>
        </text:list-item>
        <text:list-item>
          <text:p text:style-name="List_20_1_Content_Last"> über <text:a xlink:type="simple" xlink:href="http://91.98.87.183/felsen/badener_wand/kuhweg" text:style-name="Internet_20_link" text:visited-style-name="Visited_20_Internet_20_Link">Kuhweg</text:a> aussteigen und abs über <text:a xlink:type="simple" xlink:href="http://91.98.87.183/felsen/badener_wand/alter_brigantenweg" text:style-name="Internet_20_link" text:visited-style-name="Visited_20_Internet_20_Link">Alter Brigantenweg</text:a></text:p>
        </text:list-item>
      </text:list>
      <text:p text:style-name="Text_20_body"><text:span text:style-name="Strong_20_Emphasis"><text:a xlink:type="simple" xlink:href="http://91.98.87.183/akn/felsen/badener_wand/spannerwandel"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36:32</meta:creation-date>
    <dc:creator>Generated</dc:creator>
    <dc:date>2026-08-12T16::36:32</dc:date>
    <dc:language>en-US</dc:language>
    <meta:editing-cycles>1</meta:editing-cycles>
    <meta:editing-duration>PT0S</meta:editing-duration>
    <dc:title>felsen:badener_wand:spannerwandel</dc:title>
  </office:meta>
</office:document-meta>
</file>