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spannerwandel_einstiegsvariante"/><text:bookmark-start text:name="__RefHeading___spannerwandel_einstiegsvariante_1"/><text:bookmark-start text:name="spannerwandel_einstiegsvariante"/>Spannerwandel (Einstiegsvariante)<text:bookmark-end text:name="__RefHeading___spannerwandel_einstiegsvariante_1"/><text:bookmark-end text:name="spannerwandel_ein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Zwischen der Verschneidung und dem Einstiegsriss von <text:a xlink:type="simple" xlink:href="http://91.98.87.183/felsen/badener_wand/neue_badener_wand" text:style-name="Internet_20_link" text:visited-style-name="Visited_20_Internet_20_Link">Neue Badener Wand</text:a> hoch auf ein Band. Hierher auch über N<text:a xlink:type="simple" xlink:href="http://91.98.87.183/felsen/badener_wand/neue_badener_wand" text:style-name="Internet_20_link" text:visited-style-name="Visited_20_Internet_20_Link">Neue Badener Wand</text:a>. Der 1. BH von <text:a xlink:type="simple" xlink:href="http://91.98.87.183/felsen/badener_wand/neue_badener_wand" text:style-name="Internet_20_link" text:visited-style-name="Visited_20_Internet_20_Link">Neue Badener Wand</text:a> kann (verlängert) mitbenutzt werden. Vom Band durch die Wand den 1. BH anklettern. Ein sehr kleiner Fr (Cam &lt; 0,3) kann in einem kleinen, schwierig zu findenden Loch gelegt werden (dann E2)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p text:style-name="Text_20_body"><text:span text:style-name="Strong_20_Emphasis"><text:a xlink:type="simple" xlink:href="http://91.98.87.183/akn/felsen/badener_wand/spannerwandel_einstiegsvari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14:31</meta:creation-date>
    <dc:creator>Generated</dc:creator>
    <dc:date>2026-08-12T18::14:31</dc:date>
    <dc:language>en-US</dc:language>
    <meta:editing-cycles>1</meta:editing-cycles>
    <meta:editing-duration>PT0S</meta:editing-duration>
    <dc:title>felsen:badener_wand:spannerwandel_einstiegsvariante</dc:title>
  </office:meta>
</office:document-meta>
</file>