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try_just_a_little_bit_harder"/><text:bookmark-start text:name="__RefHeading___try_just_a_little_bit_harder_1"/><text:bookmark-start text:name="try_just_a_little_bit_harder"/>Try (just a little bit harder)<text:bookmark-end text:name="__RefHeading___try_just_a_little_bit_harder_1"/><text:bookmark-end text:name="try_just_a_little_bit_hard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9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1985 und 1988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7<text:line-break/>
Ursprünglich 4 Haken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n Falllinie des Engländertürmchens, zwischen <text:a xlink:type="simple" xlink:href="http://91.98.87.183/felsen/badener_wand/marterkamin" text:style-name="Internet_20_link" text:visited-style-name="Visited_20_Internet_20_Link">Marterkamin</text:a> und <text:a xlink:type="simple" xlink:href="http://91.98.87.183/felsen/badener_wand/alter_brigantenweg" text:style-name="Internet_20_link" text:visited-style-name="Visited_20_Internet_20_Link">Alter Brigantenweg</text:a>, hinauf. Einstiegsvariation von rechts direkt zum zweiten Hak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 (wahrscheinlich abgeflext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oder abklettern über <text:a xlink:type="simple" xlink:href="http://91.98.87.183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://91.98.87.183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Zwischen 1. und 2. BH weiter Abstand, der nicht zusätzlich abgesichert werden kann. Sonst E0/1.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badener_wand/try_just_a_little_bit_hard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7:44</meta:creation-date>
    <dc:creator>Generated</dc:creator>
    <dc:date>2026-08-12T18::17:44</dc:date>
    <dc:language>en-US</dc:language>
    <meta:editing-cycles>1</meta:editing-cycles>
    <meta:editing-duration>PT0S</meta:editing-duration>
    <dc:title>felsen:badener_wand:try_just_a_little_bit_harder</dc:title>
  </office:meta>
</office:document-meta>
</file>