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12f02299013581fe55903a311d7c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"/><text:bookmark-start text:name="__RefHeading___blockgrat_1"/><text:bookmark-start text:name="blockgrat"/>Blockgrat<text:bookmark-end text:name="__RefHeading___blockgrat_1"/><text:bookmark-end text:name="blockgra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75, 8.25516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71625cm"><draw:text-box><text:p text:style-name="legendcenter"><draw:frame draw:style-name="media" draw:name="Array" text:anchor-type="as-char" draw:z-index="0" svg:width="15.71625cm" svg:height="15.71625cm"><draw:image xlink:href="Pictures/9912f02299013581fe55903a311d7c07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4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26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uedwestseite_7"/><text:bookmark-start text:name="suedwestseite"/>Südwestseite<text:bookmark-end text:name="__RefHeading___suedwestseite_7"/><text:bookmark-end text:name="suedwestsei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blockgrat/honda" text:style-name="Internet_20_link" text:visited-style-name="Visited_20_Internet_20_Link">Honda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killerbraut" text:style-name="Internet_20_link" text:visited-style-name="Visited_20_Internet_20_Link">Killerbrau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vergessener_weg" text:style-name="Internet_20_link" text:visited-style-name="Visited_20_Internet_20_Link">Vergessener 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weg_der_brueder" text:style-name="Internet_20_link" text:visited-style-name="Visited_20_Internet_20_Link">Weg der Brüd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hochzeitsweg" text:style-name="Internet_20_link" text:visited-style-name="Visited_20_Internet_20_Link">Hochzeits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schluchtverschneidung" text:style-name="Internet_20_link" text:visited-style-name="Visited_20_Internet_20_Link">Schlucht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horror-gilde-battert-verschneidung" text:style-name="Internet_20_link" text:visited-style-name="Visited_20_Internet_20_Link">Horror-Gilde-Battert-Verschneidung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sued-_und_nordostseite_8"/><text:bookmark-start text:name="sued-_und_nordostseite"/>Süd- und Nordostseite<text:bookmark-end text:name="__RefHeading___sued-_und_nordostseite_8"/><text:bookmark-end text:name="sued-_und_nordostsei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91.98.87.183/felsen/blockgrat/blockgrat" text:style-name="Internet_20_link" text:visited-style-name="Visited_20_Internet_20_Link">Blockgra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blockgrat_suedwand" text:style-name="Internet_20_link" text:visited-style-name="Visited_20_Internet_20_Link">Blockgrat (Süd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blockgrat_verschneidungseinstieg" text:style-name="Internet_20_link" text:visited-style-name="Visited_20_Internet_20_Link">Blockgrat (Verschneidungs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blockgrat_blockgratverschneidung" text:style-name="Internet_20_link" text:visited-style-name="Visited_20_Internet_20_Link">Blockgrat (Blockgratverschneidun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zivivariante" text:style-name="Internet_20_link" text:visited-style-name="Visited_20_Internet_20_Link">Zivivari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abflugkante" text:style-name="Internet_20_link" text:visited-style-name="Visited_20_Internet_20_Link">Abflug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gruene_rampe" text:style-name="Internet_20_link" text:visited-style-name="Visited_20_Internet_20_Link">Grüne Ramp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fotografieturm_normalweg" text:style-name="Internet_20_link" text:visited-style-name="Visited_20_Internet_20_Link">Fotografieturm Norma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suedostverschneidung" text:style-name="Internet_20_link" text:visited-style-name="Visited_20_Internet_20_Link">Südost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suedostverschneidung_direkteinstieg" text:style-name="Internet_20_link" text:visited-style-name="Visited_20_Internet_20_Link">Südostverschneidung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suedostverschneidung_direktausstieg" text:style-name="Internet_20_link" text:visited-style-name="Visited_20_Internet_20_Link">Südostverschneidung (Direkt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fledermauspfeiler" text:style-name="Internet_20_link" text:visited-style-name="Visited_20_Internet_20_Link">Fledermauspfei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nutellariss" text:style-name="Internet_20_link" text:visited-style-name="Visited_20_Internet_20_Link">Nutella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oekotest" text:style-name="Internet_20_link" text:visited-style-name="Visited_20_Internet_20_Link">Ökotes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steigbaumriss" text:style-name="Internet_20_link" text:visited-style-name="Visited_20_Internet_20_Link">Steigbaum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klappstuhl_am_paradies" text:style-name="Internet_20_link" text:visited-style-name="Visited_20_Internet_20_Link">Klappstuhl am Paradie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rollstuhl_zur_hoelle" text:style-name="Internet_20_link" text:visited-style-name="Visited_20_Internet_20_Link">Rollstuhl zur Höll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obere_blockrampe" text:style-name="Internet_20_link" text:visited-style-name="Visited_20_Internet_20_Link">Obere Blockramp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91.98.87.183/felsen/blockgrat/geheimverschneidung" text:style-name="Internet_20_link" text:visited-style-name="Visited_20_Internet_20_Link">Geheimverschneidung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27:56</meta:creation-date>
    <dc:creator>Generated</dc:creator>
    <dc:date>2026-08-12T15::27:56</dc:date>
    <dc:language>en-US</dc:language>
    <meta:editing-cycles>1</meta:editing-cycles>
    <meta:editing-duration>PT0S</meta:editing-duration>
    <dc:title>felsen:blockgrat</dc:title>
  </office:meta>
</office:document-meta>
</file>