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cima_della_madonna:alte_schleierwand"/><text:bookmark-start text:name="__RefHeading___alte_schleierwand_1"/><text:bookmark-start text:name="alte_schleierwand"/>Alte Schleierwand<text:bookmark-end text:name="__RefHeading___alte_schleierwand_1"/><text:bookmark-end text:name="alte_schleier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 (von <text:a xlink:type="simple" xlink:href="http://91.98.87.183/felsen/cima_della_madonna/schleierwand" text:style-name="Internet_20_link" text:visited-style-name="Visited_20_Internet_20_Link">Schleierwand</text:a>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Paulke (ca. 1890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Auch „Paulkeweg“ genannt. Erwähnung in Herbst (1975) und Schurhammer (1924). Selten begangen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Genauer Verlauf nicht bekannt. Einstieg mit <text:a xlink:type="simple" xlink:href="http://91.98.87.183/felsen/cima_della_madonna/schleierkante" text:style-name="Internet_20_link" text:visited-style-name="Visited_20_Internet_20_Link">Schleierkante</text:a>, dann aber gleich rechts haltend aufwärts auf das Band unter dem 2. BH von <text:a xlink:type="simple" xlink:href="http://91.98.87.183/felsen/cima_della_madonna/schleierwand" text:style-name="Internet_20_link" text:visited-style-name="Visited_20_Internet_20_Link">Schleierwand</text:a>. Wie <text:a xlink:type="simple" xlink:href="http://91.98.87.183/felsen/cima_della_madonna/schleierwand" text:style-name="Internet_20_link" text:visited-style-name="Visited_20_Internet_20_Link">Schleierwand</text:a> gerade hoch zu Baum. Von dort in den <text:a xlink:type="simple" xlink:href="http://91.98.87.183/felsen/cima_della_madonna/lohmuellerkamin" text:style-name="Internet_20_link" text:visited-style-name="Visited_20_Internet_20_Link">Lohmüllerkamin</text:a>, der oberhalb der Linksquerung aus dem Kamin erreicht wird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Stand von <text:a xlink:type="simple" xlink:href="http://91.98.87.183/felsen/cima_della_madonna/schleierkante" text:style-name="Internet_20_link" text:visited-style-name="Visited_20_Internet_20_Link">Schleierkante</text:a>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p text:style-name="Text_20_body">Abseilen an Stand von <text:a xlink:type="simple" xlink:href="http://91.98.87.183/felsen/cima_della_madonna/weg_der_entspannung" text:style-name="Internet_20_link" text:visited-style-name="Visited_20_Internet_20_Link">Weg der Entspannung</text:a> nach Norden</text:p>
      <text:p text:style-name="Text_20_body">Routeninfos unvollständig, fehlende Daten werden nachgetragen
<text:span text:style-name="Strong_20_Emphasis"><text:a xlink:type="simple" xlink:href="http://91.98.87.183/akn/felsen/cima_della_madonna/alte_schleierwand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45:18</meta:creation-date>
    <dc:creator>Generated</dc:creator>
    <dc:date>2026-08-12T17::45:18</dc:date>
    <dc:language>en-US</dc:language>
    <meta:editing-cycles>1</meta:editing-cycles>
    <meta:editing-duration>PT0S</meta:editing-duration>
    <dc:title>felsen:cima_della_madonna:alte_schleierwand</dc:title>
  </office:meta>
</office:document-meta>
</file>