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cima_della_madonna:jugend"/><text:bookmark-start text:name="__RefHeading___jugend_1"/><text:bookmark-start text:name="jugend"/>Jugend<text:bookmark-end text:name="__RefHeading___jugend_1"/><text:bookmark-end text:name="juge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Viktor Skaball mit Willi Freytag (1935)</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 Schwierigkeit: 5, A0.</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Auf der Nord-Seite des Turms auf Band nach rechts in die Wand queren bis zu Riss, der durch die Wandmitte verläuft. Durch den Riss bis zu dessen Ende an schmalem Band. Nach rechts queren, um die NW-Kante und schräg hoch zum Gipfel. Häufig wird über den <text:a xlink:type="simple" xlink:href="http://91.98.87.183/felsen/cima_della_madonna/franz_josef_weg" text:style-name="Internet_20_link" text:visited-style-name="Visited_20_Internet_20_Link">Franz-Josef-Weg</text:a> ausgestiegen, dann E0.</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91.98.87.183/felsen/cima_della_madonna/schleierkante" text:style-name="Internet_20_link" text:visited-style-name="Visited_20_Internet_20_Link">Schleierkante</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von <text:a xlink:type="simple" xlink:href="http://91.98.87.183/felsen/cima_della_madonna/weg_der_entspannung" text:style-name="Internet_20_link" text:visited-style-name="Visited_20_Internet_20_Link">Weg der Entspannung</text:a></text:p>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text:span text:style-name="Strong_20_Emphasis">Varianten:</text:span></text:p>
      <text:list text:style-name="List_20_1" text:continue-numbering="false">
        <text:list-item>
          <text:p text:style-name="LastListParagraph_List_20_1_Content_First"> <text:a xlink:type="simple" xlink:href="http://91.98.87.183/felsen/cima_della_madonna/klimbim_jugend" text:style-name="Internet_20_link" text:visited-style-name="Visited_20_Internet_20_Link">Klimbim (7+, E1)</text:a></text:p>
        </text:list-item>
      </text:list>
      <text:p text:style-name="Text_20_body">Routeninfos unvollständig, fehlende Daten werden nachgetragen</text:p>
      <text:p text:style-name="Text_20_body"><text:span text:style-name="Strong_20_Emphasis"><text:a xlink:type="simple" xlink:href="http://91.98.87.183/akn/felsen/cima_della_madonna/jugend"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36:16</meta:creation-date>
    <dc:creator>Generated</dc:creator>
    <dc:date>2026-08-12T16::36:16</dc:date>
    <dc:language>en-US</dc:language>
    <meta:editing-cycles>1</meta:editing-cycles>
    <meta:editing-duration>PT0S</meta:editing-duration>
    <dc:title>felsen:cima_della_madonna:jugend</dc:title>
  </office:meta>
</office:document-meta>
</file>