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klimbim_jugend"/><text:bookmark-start text:name="__RefHeading___jugend_klimbim_1"/><text:bookmark-start text:name="jugend_klimbim"/>Jugend (Klimbim)<text:bookmark-end text:name="__RefHeading___jugend_klimbim_1"/><text:bookmark-end text:name="jugend_klimbi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ario Oberacker (1986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m Rissende vom schmalen Band leicht linkshaltend durch die Wand zum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://91.98.87.183/felsen/cima_della_madonna/jugend" text:style-name="Internet_20_link" text:visited-style-name="Visited_20_Internet_20_Link">Jugend</text:a> bis zum Rissende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://91.98.87.183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://91.98.87.183/felsen/cima_della_madonna/weg_der_entspannung" text:style-name="Internet_20_link" text:visited-style-name="Visited_20_Internet_20_Link">Weg der Entspannun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://91.98.87.183/felsen/cima_della_madonna/jugend" text:style-name="Internet_20_link" text:visited-style-name="Visited_20_Internet_20_Link">Jugend</text:a>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cima_della_madonna/jugend_klimbim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4:04</meta:creation-date>
    <dc:creator>Generated</dc:creator>
    <dc:date>2026-08-12T18::14:04</dc:date>
    <dc:language>en-US</dc:language>
    <meta:editing-cycles>1</meta:editing-cycles>
    <meta:editing-duration>PT0S</meta:editing-duration>
    <dc:title>felsen:cima_della_madonna:klimbim_jugend</dc:title>
  </office:meta>
</office:document-meta>
</file>