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cima_della_madonna:lohmuellerkamin"/><text:bookmark-start text:name="__RefHeading___lohmuellerkamin_1"/><text:bookmark-start text:name="lohmuellerkamin"/>Lohmüllerkamin<text:bookmark-end text:name="__RefHeading___lohmuellerkamin_1"/><text:bookmark-end text:name="lohmuellerkamin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3 BH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Lohmüller (ca. 1900)</text:p>
      <text:h text:style-name="Heading_20_3" text:outline-level="3"><text:bookmark-start text:name="__RefHeading___historie_6"/><text:bookmark-start text:name="historie"/>Historie<text:bookmark-end text:name="__RefHeading___historie_6"/><text:bookmark-end text:name="historie"/></text:h>
      <text:p text:style-name="Text_20_body">Oberer Teil evtl. schon von Paulke um 1890 begangen (s. Alte Schleierwand).</text:p>
      <text:h text:style-name="Heading_20_3" text:outline-level="3"><text:bookmark-start text:name="__RefHeading___routenbeschreibung_7"/><text:bookmark-start text:name="routenbeschreibung"/>Routenbeschreibung<text:bookmark-end text:name="__RefHeading___routenbeschreibung_7"/><text:bookmark-end text:name="routenbeschreibung"/></text:h>
      <text:p text:style-name="Text_20_body">Einstieg rechts von <text:a xlink:type="simple" xlink:href="http://91.98.87.183/felsen/cima_della_madonna/schleierwand" text:style-name="Internet_20_link" text:visited-style-name="Visited_20_Internet_20_Link">Schleierwand</text:a> am Fuß des Kamins, der von der Scharte zwischen <text:a xlink:type="simple" xlink:href="http://91.98.87.183/felsen/sass_maor" text:style-name="Internet_20_link" text:visited-style-name="Visited_20_Internet_20_Link">Sass Maor</text:a> und Cima della Madonna herabzieht. Durch den Kamin bis zur Scharte (ganz oben linker Ast original, rechter Ast auch möglich). Dann entweder über den Ausstieg von <text:a xlink:type="simple" xlink:href="http://91.98.87.183/felsen/cima_della_madonna/ochsenkamin" text:style-name="Internet_20_link" text:visited-style-name="Visited_20_Internet_20_Link">Ochsenkamin</text:a> auf die Cima della Madonna oder über den Ausstieg von <text:a xlink:type="simple" xlink:href="http://91.98.87.183/felsen/sass_maor/kuhkamin" text:style-name="Internet_20_link" text:visited-style-name="Visited_20_Internet_20_Link">Kuhkamin</text:a> auf den <text:a xlink:type="simple" xlink:href="http://91.98.87.183/felsen/sass_maor" text:style-name="Internet_20_link" text:visited-style-name="Visited_20_Internet_20_Link">Sass Maor</text:a>.</text:p>
      <text:h text:style-name="Heading_20_3" text:outline-level="3"><text:bookmark-start text:name="__RefHeading___zustieg_8"/><text:bookmark-start text:name="zustieg"/>Zustieg<text:bookmark-end text:name="__RefHeading___zustieg_8"/><text:bookmark-end text:name="zustieg"/></text:h>
      <text:p text:style-name="Text_20_body">zu Fuß über Zustiegspfad</text:p>
      <text:h text:style-name="Heading_20_3" text:outline-level="3"><text:bookmark-start text:name="__RefHeading___stand_9"/><text:bookmark-start text:name="stand"/>Stand<text:bookmark-end text:name="__RefHeading___stand_9"/><text:bookmark-end text:name="stand"/></text:h>
      <text:p text:style-name="Text_20_body">Stand von <text:a xlink:type="simple" xlink:href="http://91.98.87.183/felsen/cima_della_madonna/schleierkante" text:style-name="Internet_20_link" text:visited-style-name="Visited_20_Internet_20_Link">Schleierkante</text:a> oder Stand von <text:a xlink:type="simple" xlink:href="http://91.98.87.183/felsen/sass_maor/kuhkamin" text:style-name="Internet_20_link" text:visited-style-name="Visited_20_Internet_20_Link">Kuhkamin</text:a></text:p>
      <text:h text:style-name="Heading_20_3" text:outline-level="3"><text:bookmark-start text:name="__RefHeading___abstiegabseilen_10"/><text:bookmark-start text:name="abstiegabseilen"/>Abstieg / Abseilen<text:bookmark-end text:name="__RefHeading___abstiegabseilen_10"/><text:bookmark-end text:name="abstiegabseilen"/></text:h>
      <text:p text:style-name="Text_20_body">Abseilen an Stand von <text:a xlink:type="simple" xlink:href="http://91.98.87.183/felsen/cima_della_madonna/weg_der_entspannung" text:style-name="Internet_20_link" text:visited-style-name="Visited_20_Internet_20_Link">Weg der Entspannung</text:a> nach Norden oder Abseilen an Stand von <text:a xlink:type="simple" xlink:href="http://91.98.87.183/felsen/sass_maor/kuhkamin" text:style-name="Internet_20_link" text:visited-style-name="Visited_20_Internet_20_Link">Kuhkamin</text:a> nach Norden</text:p>
      <text:h text:style-name="Heading_20_3" text:outline-level="3"><text:bookmark-start text:name="__RefHeading___weitere_informationen_11"/><text:bookmark-start text:name="weitere_informationen"/>Weitere Informationen<text:bookmark-end text:name="__RefHeading___weitere_informationen_11"/><text:bookmark-end text:name="weitere_informationen"/></text:h>
      <text:p text:style-name="Text_20_body"><text:span text:style-name="Strong_20_Emphasis">Varianten:</text:span>
- <text:a xlink:type="simple" xlink:href="http://91.98.87.183/felsen/cima_della_madonna/schustertraverse" text:style-name="Internet_20_link" text:visited-style-name="Visited_20_Internet_20_Link">Schustertraverse (2, E2)</text:a></text:p>
      <text:p text:style-name="Text_20_body">Routeninfos unvollständig, fehlende Daten werden nachgetragen</text:p>
      <text:p text:style-name="Text_20_body"><text:span text:style-name="Strong_20_Emphasis"><text:a xlink:type="simple" xlink:href="http://91.98.87.183/akn/felsen/cima_della_madonna/lohmuellerkamin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7::41:41</meta:creation-date>
    <dc:creator>Generated</dc:creator>
    <dc:date>2026-08-12T17::41:41</dc:date>
    <dc:language>en-US</dc:language>
    <meta:editing-cycles>1</meta:editing-cycles>
    <meta:editing-duration>PT0S</meta:editing-duration>
    <dc:title>felsen:cima_della_madonna:lohmuellerkamin</dc:title>
  </office:meta>
</office:document-meta>
</file>