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ttowand_ottovariante"/><text:bookmark-start text:name="__RefHeading___ottowand_ottovariante_1"/><text:bookmark-start text:name="ottowand_ottovariante"/>Ottowand (Ottovariante)<text:bookmark-end text:name="__RefHeading___ottowand_ottovariante_1"/><text:bookmark-end text:name="ottowand_otto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1 BH von <text:a xlink:type="simple" xlink:href="http://91.98.87.183/felsen/cima_della_madonna/jugend" text:style-name="Internet_20_link" text:visited-style-name="Visited_20_Internet_20_Link">Jugend</text:a>, 1 BH von <text:a xlink:type="simple" xlink:href="http://91.98.87.183/felsen/cima_della_madonna/franz-josef-weg" text:style-name="Internet_20_link" text:visited-style-name="Visited_20_Internet_20_Link">Franz-Josef-Weg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gner, Schurhammer (1924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uf dem Einstiegsband der <text:a xlink:type="simple" xlink:href="http://91.98.87.183/felsen/cima_della_madonna/jugend" text:style-name="Internet_20_link" text:visited-style-name="Visited_20_Internet_20_Link">Jugend</text:a> weiter nach rechts queren bis fast an die NW-Kante. Rechts ansteigend um die Kante und weiter rechts aufwärts, zuletzt über <text:a xlink:type="simple" xlink:href="http://91.98.87.183/felsen/cima_della_madonna/ottowand" text:style-name="Internet_20_link" text:visited-style-name="Visited_20_Internet_20_Link">Ottowand</text:a>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weitere_informationen_8"/><text:bookmark-start text:name="weitere_informationen"/>Weitere Informationen<text:bookmark-end text:name="__RefHeading___weitere_informationen_8"/><text:bookmark-end text:name="weitere_informationen"/></text:h>
      <text:p text:style-name="Text_20_body">Variante von <text:a xlink:type="simple" xlink:href="http://91.98.87.183/felsen/cima_della_madonna/ottowand" text:style-name="Internet_20_link" text:visited-style-name="Visited_20_Internet_20_Link">Ottowand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ottowand_otto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13:21</meta:creation-date>
    <dc:creator>Generated</dc:creator>
    <dc:date>2026-08-12T17::13:21</dc:date>
    <dc:language>en-US</dc:language>
    <meta:editing-cycles>1</meta:editing-cycles>
    <meta:editing-duration>PT0S</meta:editing-duration>
    <dc:title>felsen:cima_della_madonna:ottowand_ottovariante</dc:title>
  </office:meta>
</office:document-meta>
</file>