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schleierkante"/><text:bookmark-start text:name="__RefHeading___schleierkante_1"/><text:bookmark-start text:name="schleierkante"/>Schleierkante<text:bookmark-end text:name="__RefHeading___schleierkante_1"/><text:bookmark-end text:name="schleier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Ludwig Hall (ca. 1931)</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auf Absatz unter der SW-Wand. Links hoch und in Kantennähe zu Band (BH). Weiter durch die Wand bis unter kleines Dach (BH, ZwStd möglich). Rechts aufwärts in große Verschneidung und durch diese hoch. Kurz nach dem 3. BH, ca. 3 m unter dem Dach Querung an Leisten nach links auf die Kante. Über diese hoch zu Absatz. Über letzten kurzen Aufschwung zum Gipfel. Bis zum ersten BH E2, dann E0/1.</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stand_8"/><text:bookmark-start text:name="stand"/>Stand<text:bookmark-end text:name="__RefHeading___stand_8"/><text:bookmark-end text:name="stand"/></text:h>
      <text:p text:style-name="Text_20_body">1 BH</text:p>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an Stand von <text:a xlink:type="simple" xlink:href="http://91.98.87.183/felsen/cima_della_madonna/weg_der_entspannung" text:style-name="Internet_20_link" text:visited-style-name="Visited_20_Internet_20_Link">Weg der Entspannung</text:a> nach Norden</text:p>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text:span text:style-name="Strong_20_Emphasis">Varianten:</text:span></text:p>
      <text:list text:style-name="List_20_1" text:continue-numbering="false">
        <text:list-item>
          <text:p text:style-name="List_20_1_Content_First"> <text:a xlink:type="simple" xlink:href="http://91.98.87.183/felsen/cima_della_madonna/schleierkante_dachunterquerung" text:style-name="Internet_20_link" text:visited-style-name="Visited_20_Internet_20_Link">Dachunterquerung (5, E1)</text:a></text:p>
        </text:list-item>
        <text:list-item>
          <text:p text:style-name="List_20_1_Content"> <text:a xlink:type="simple" xlink:href="http://91.98.87.183/felsen/cima_della_madonna/schleierkante_schleierdach" text:style-name="Internet_20_link" text:visited-style-name="Visited_20_Internet_20_Link">Schleierdach (5+, A0, E1)</text:a></text:p>
        </text:list-item>
        <text:list-item>
          <text:p text:style-name="List_20_1_Content_Last"> <text:a xlink:type="simple" xlink:href="http://91.98.87.183/felsen/cima_della_madonna/schleierkante_neue_schleierwand" text:style-name="Internet_20_link" text:visited-style-name="Visited_20_Internet_20_Link">Neue Schleierwand (5, E1)</text:a></text:p>
        </text:list-item>
      </text:list>
      <text:p text:style-name="Text_20_body">Routeninfos unvollständig, fehlende Daten werden nachgetragen</text:p>
      <text:p text:style-name="Text_20_body"><text:span text:style-name="Strong_20_Emphasis"><text:a xlink:type="simple" xlink:href="http://91.98.87.183/akn/felsen/cima_della_madonna/schleier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13:46</meta:creation-date>
    <dc:creator>Generated</dc:creator>
    <dc:date>2026-08-12T18::13:46</dc:date>
    <dc:language>en-US</dc:language>
    <meta:editing-cycles>1</meta:editing-cycles>
    <meta:editing-duration>PT0S</meta:editing-duration>
    <dc:title>felsen:cima_della_madonna:schleierkante</dc:title>
  </office:meta>
</office:document-meta>
</file>