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schleierkante_dachunterquerung"/><text:bookmark-start text:name="__RefHeading___schleierkante_dachunterquerung_1"/><text:bookmark-start text:name="schleierkante_dachunterquerung"/>Schleierkante (Dachunterquerung)<text:bookmark-end text:name="__RefHeading___schleierkante_dachunterquerung_1"/><text:bookmark-end text:name="schleierkante_dachunterquer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Verschneidung der <text:a xlink:type="simple" xlink:href="http://91.98.87.183/felsen/cima_della_madonna/schleierkante" text:style-name="Internet_20_link" text:visited-style-name="Visited_20_Internet_20_Link">Schleierkante</text:a> bis ganz unter das Dach und unter diesem nach links auf die Kan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://91.98.87.183/felsen/cima_della_madonna/schleierkante" text:style-name="Internet_20_link" text:visited-style-name="Visited_20_Internet_20_Link">Schleierkante</text:a> bis zur Verschneidung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 nach Norden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://91.98.87.183/felsen/cima_della_madonna/schleierkante" text:style-name="Internet_20_link" text:visited-style-name="Visited_20_Internet_20_Link">Schleierkante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schleierkante_dachunterquer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27</meta:creation-date>
    <dc:creator>Generated</dc:creator>
    <dc:date>2026-08-12T16::37:27</dc:date>
    <dc:language>en-US</dc:language>
    <meta:editing-cycles>1</meta:editing-cycles>
    <meta:editing-duration>PT0S</meta:editing-duration>
    <dc:title>felsen:cima_della_madonna:schleierkante_dachunterquerung</dc:title>
  </office:meta>
</office:document-meta>
</file>