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schleierkante_schleierdach"/><text:bookmark-start text:name="__RefHeading___schleierkante_schleierdach_1"/><text:bookmark-start text:name="schleierkante_schleierdach"/>Schleierkante (Schleierdach)<text:bookmark-end text:name="__RefHeading___schleierkante_schleierdach_1"/><text:bookmark-end text:name="schleierkante_schleier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Verschneidung der <text:a xlink:type="simple" xlink:href="https://battert.info/felsen/cima_della_madonna/schleierkante" text:style-name="Internet_20_link" text:visited-style-name="Visited_20_Internet_20_Link">Schleierkante</text:a> bis ganz unter das Dach (NH) und über das Dach (NH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cima_della_madonna/schleierkante" text:style-name="Internet_20_link" text:visited-style-name="Visited_20_Internet_20_Link">Schleierkante</text:a> bis zur Verschneidung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 nach Norden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s://battert.info/felsen/cima_della_madonna/schleierkante" text:style-name="Internet_20_link" text:visited-style-name="Visited_20_Internet_20_Link">Schleierkante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schleierkante_schleierdach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0:29</meta:creation-date>
    <dc:creator>Generated</dc:creator>
    <dc:date>2026-08-11T19::40:29</dc:date>
    <dc:language>en-US</dc:language>
    <meta:editing-cycles>1</meta:editing-cycles>
    <meta:editing-duration>PT0S</meta:editing-duration>
    <dc:title>felsen:cima_della_madonna:schleierkante_schleierdach</dc:title>
  </office:meta>
</office:document-meta>
</file>