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schleierwand"/><text:bookmark-start text:name="__RefHeading___schleierwand_1"/><text:bookmark-start text:name="schleierwand"/>Schleierwand<text:bookmark-end text:name="__RefHeading___schleierwand_1"/><text:bookmark-end text:name="schleier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 1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alter Stößer (ca. 1933)</text:p>
      <text:h text:style-name="Heading_20_3" text:outline-level="3"><text:bookmark-start text:name="__RefHeading___historie_6"/><text:bookmark-start text:name="historie"/>Historie<text:bookmark-end text:name="__RefHeading___historie_6"/><text:bookmark-end text:name="historie"/></text:h>
      <text:p text:style-name="Text_20_body">Teilweise schon früher begangen (s. <text:a xlink:type="simple" xlink:href="http://91.98.87.183/felsen/cima_della_madonna/alte_schleierwand" text:style-name="Internet_20_link" text:visited-style-name="Visited_20_Internet_20_Link">Alte Schleierwand</text:a>).</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im rechten Teil der S-Wand. Über kompakte Wand zu BH und weiter zu Band (BH). Über den Wulst nach dem Band und weiter zu Riss (NH) neben Baum. Links haltend hoch zu stumpfer Kante mit Riss (Fr). Gerade hoch (BH) und über sich neigende Wand zum Gipfel.</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cima_della_madonna/schleierkante" text:style-name="Internet_20_link" text:visited-style-name="Visited_20_Internet_20_Link">Schleier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cima_della_madonna/weg_der_entspannung" text:style-name="Internet_20_link" text:visited-style-name="Visited_20_Internet_20_Link">Weg der Entspannung</text:a> nach Norden</text:p>
      <text:p text:style-name="Text_20_body"><text:span text:style-name="Strong_20_Emphasis"><text:a xlink:type="simple" xlink:href="http://91.98.87.183/akn/felsen/cima_della_madonna/schleier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4:05</meta:creation-date>
    <dc:creator>Generated</dc:creator>
    <dc:date>2026-08-12T16::04:05</dc:date>
    <dc:language>en-US</dc:language>
    <meta:editing-cycles>1</meta:editing-cycles>
    <meta:editing-duration>PT0S</meta:editing-duration>
    <dc:title>felsen:cima_della_madonna:schleierwand</dc:title>
  </office:meta>
</office:document-meta>
</file>