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schulmaessige_keile"/><text:bookmark-start text:name="__RefHeading___schulmaessige_keile_1"/><text:bookmark-start text:name="schulmaessige_keile"/>Schulmäßige Keile<text:bookmark-end text:name="__RefHeading___schulmaessige_keile_1"/><text:bookmark-end text:name="schulmaessige_keil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Tommy Simon (1986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Teilweise schon früher begangen (s. Alte Schleierwand)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knapp links von <text:a xlink:type="simple" xlink:href="http://91.98.87.183/felsen/cima_della_madonna/lohmuellerkamin" text:style-name="Internet_20_link" text:visited-style-name="Visited_20_Internet_20_Link">Lohmüllerkamin</text:a>. Durch die Rissverschneidung hoch unter dreieckiges Dach (BH). Links am Dach vorbei zu Absatz. Weiter über Riss links von <text:a xlink:type="simple" xlink:href="http://91.98.87.183/felsen/cima_della_madonna/lohmuellerkamin" text:style-name="Internet_20_link" text:visited-style-name="Visited_20_Internet_20_Link">Lohmüllerkamin</text:a> und zuletzt über den Ausstieg von <text:a xlink:type="simple" xlink:href="http://91.98.87.183/felsen/cima_della_madonna/ochsenkamin" text:style-name="Internet_20_link" text:visited-style-name="Visited_20_Internet_20_Link">Ochsenkamin</text:a> zum Gipfel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://91.98.87.183/felsen/cima_della_madonna/schleierkante" text:style-name="Internet_20_link" text:visited-style-name="Visited_20_Internet_20_Link">Schleierkante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Stand von <text:a xlink:type="simple" xlink:href="http://91.98.87.183/felsen/cima_della_madonna/weg_der_entspannung" text:style-name="Internet_20_link" text:visited-style-name="Visited_20_Internet_20_Link">Weg der Entspannung</text:a> nach Norden</text:p>
      <text:p text:style-name="Text_20_body"><text:span text:style-name="Strong_20_Emphasis"><text:a xlink:type="simple" xlink:href="http://91.98.87.183/akn/felsen/cima_della_madonna/schulmaessige_keil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9::56:02</meta:creation-date>
    <dc:creator>Generated</dc:creator>
    <dc:date>2026-08-13T09::56:02</dc:date>
    <dc:language>en-US</dc:language>
    <meta:editing-cycles>1</meta:editing-cycles>
    <meta:editing-duration>PT0S</meta:editing-duration>
    <dc:title>felsen:cima_della_madonna:schulmaessige_keile</dc:title>
  </office:meta>
</office:document-meta>
</file>