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suedwestkante"/><text:bookmark-start text:name="__RefHeading___suedwestkante_1"/><text:bookmark-start text:name="suedwestkante"/>Südwestkante<text:bookmark-end text:name="__RefHeading___suedwestkante_1"/><text:bookmark-end text:name="suedwest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Kurt Jägel, Klaus Riedinger (1943)</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6, A0.</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ca. 3m rechts unterhalb von <text:a xlink:type="simple" xlink:href="http://91.98.87.183/felsen/cima_della_madonna/ottowand" text:style-name="Internet_20_link" text:visited-style-name="Visited_20_Internet_20_Link">Ottowand</text:a> an der SW-Kante des Massivs unter einer auffallenden, glatten Verschneidung. Durch die Verschneidung bis unter ein kleines Dach. Hier nach rechts an die Kante und über dem Dach wieder nach links zu Riss. Hierher auch direkt über das Dach. Dem Riss über eine leicht überhängende Passage in leichters Gelände folgen. Von dort an der rechten Kante zum 5. BH. Kurz links ausweichen und weiter der Kante nach, zuletzt mit <text:a xlink:type="simple" xlink:href="http://91.98.87.183/felsen/cima_della_madonna/schleierkante" text:style-name="Internet_20_link" text:visited-style-name="Visited_20_Internet_20_Link">Schleierkante</text:a> zum Gipfel.</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cima_della_madonna/schleierkante" text:style-name="Internet_20_link" text:visited-style-name="Visited_20_Internet_20_Link">Schleierkante</text:a> oder Abseilen am 5.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91.98.87.183/felsen/cima_della_madonna/weg_der_entspannung" text:style-name="Internet_20_link" text:visited-style-name="Visited_20_Internet_20_Link">Weg der Entspannung</text:a> nach Norden oder Abseilen am 5. BH</text:p>
      <text:p text:style-name="Text_20_body"><text:span text:style-name="Strong_20_Emphasis"><text:a xlink:type="simple" xlink:href="http://91.98.87.183/akn/felsen/cima_della_madonna/suedwest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9::08:51</meta:creation-date>
    <dc:creator>Generated</dc:creator>
    <dc:date>2026-08-13T09::08:51</dc:date>
    <dc:language>en-US</dc:language>
    <meta:editing-cycles>1</meta:editing-cycles>
    <meta:editing-duration>PT0S</meta:editing-duration>
    <dc:title>felsen:cima_della_madonna:suedwestkante</dc:title>
  </office:meta>
</office:document-meta>
</file>