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weg_der_entspannung"/><text:bookmark-start text:name="__RefHeading___weg_der_entspannung_1"/><text:bookmark-start text:name="weg_der_entspannung"/>Weg der Entspannung<text:bookmark-end text:name="__RefHeading___weg_der_entspannung_1"/><text:bookmark-end text:name="weg_der_entspann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 mit Markus Uhl (198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rstbegehung ohne BH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Knapp rechts vom <text:a xlink:type="simple" xlink:href="http://91.98.87.183/felsen/cima_della_madonna/ochsenkamin" text:style-name="Internet_20_link" text:visited-style-name="Visited_20_Internet_20_Link">Ochsenkamin</text:a> den BH folgend durch die NO-W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</text:p>
      <text:p text:style-name="Text_20_body"><text:span text:style-name="Strong_20_Emphasis"><text:a xlink:type="simple" xlink:href="http://91.98.87.183/akn/felsen/cima_della_madonna/weg_der_entspann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5:46</meta:creation-date>
    <dc:creator>Generated</dc:creator>
    <dc:date>2026-08-12T17::45:46</dc:date>
    <dc:language>en-US</dc:language>
    <meta:editing-cycles>1</meta:editing-cycles>
    <meta:editing-duration>PT0S</meta:editing-duration>
    <dc:title>felsen:cima_della_madonna:weg_der_entspannung</dc:title>
  </office:meta>
</office:document-meta>
</file>