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nordwand"/><text:bookmark-start text:name="__RefHeading___nordwand_1"/><text:bookmark-start text:name="nordwand"/>Nordwand<text:bookmark-end text:name="__RefHeading___nordwand_1"/><text:bookmark-end text:name="nord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ilhelm Paulcke	(1890 auf W-Gipfel, 1895 auf O-Gipfel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Von W. Paulcke nach der Erstbesteigung der Türme im Abstieg begangen, von Höpfner und Scholl 1895 im Aufstieg. Auch Abseilweg genannt. Ursprünglicher Schwierigkeitsgrad: 4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Anstieg an nordseitigem Riss, der vom Vorbau (Stand) zur Scharte zwischen den beiden Gipfeln leitet. Dann auf W-Gipfel oder auf O-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list text:style-name="List_20_1" text:continue-numbering="false">
        <text:list-item>
          <text:p text:style-name="List_20_1_Content_First"> Einstieg: 1 BH</text:p>
        </text:list-item>
        <text:list-item>
          <text:p text:style-name="List_20_1_Content"> Stand auf W-Gipfel</text:p>
        </text:list-item>
        <text:list-item>
          <text:p text:style-name="List_20_1_Content_Last"> Stand auf O-Gipfel</text:p>
        </text:list-item>
      </text:list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von Scharte</text:p>
        </text:list-item>
        <text:list-item>
          <text:p text:style-name="List_20_1_Content"> Abseilen von W-Gipfel nach Norden</text:p>
        </text:list-item>
        <text:list-item>
          <text:p text:style-name="List_20_1_Content_Last"> Abseilen von O-Gipfel nach Süden</text:p>
        </text:list-item>
      </text:list>
      <text:p text:style-name="Text_20_body"><text:span text:style-name="Strong_20_Emphasis"><text:a xlink:type="simple" xlink:href="http://91.98.87.183/akn/felsen/disgrazia/nord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57</meta:creation-date>
    <dc:creator>Generated</dc:creator>
    <dc:date>2026-08-12T16::03:57</dc:date>
    <dc:language>en-US</dc:language>
    <meta:editing-cycles>1</meta:editing-cycles>
    <meta:editing-duration>PT0S</meta:editing-duration>
    <dc:title>felsen:disgrazia:nordwand</dc:title>
  </office:meta>
</office:document-meta>
</file>