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rechter_nordwandriss"/><text:bookmark-start text:name="__RefHeading___rechter_nordwandriss_1"/><text:bookmark-start text:name="rechter_nordwandriss"/>Rechter Nordwandriss<text:bookmark-end text:name="__RefHeading___rechter_nordwandriss_1"/><text:bookmark-end text:name="rechter_nordwand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line-break/>
3 N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 bek.</text:p>
      <text:h text:style-name="Heading_20_3" text:outline-level="3"><text:bookmark-start text:name="__RefHeading___historie_6"/><text:bookmark-start text:name="historie"/>Historie<text:bookmark-end text:name="__RefHeading___historie_6"/><text:bookmark-end text:name="historie"/></text:h>
      <text:p text:style-name="Text_20_body">Früher auch Kanzelweg genann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rechts am Fuß der N-Wand an einer stumpfen Verschneidung. Durch die Verschneidung (BH in Platte) zu Absatz und weiter am dort ansetzenden Riss (NH). An Rissen knapp links der Kante zu weiterem Absatz. Von dort zurück nach links in die Wand und zum Gipfel (4. BH von <text:a xlink:type="simple" xlink:href="http://91.98.87.183/felsen/disgrazia/oldies_but_goldies" text:style-name="Internet_20_link" text:visited-style-name="Visited_20_Internet_20_Link">Oldies But Goldies</text:a> möglic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auf W-Gipfel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91.98.87.183/akn/felsen/disgrazia/rechter_nordwand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14:16</meta:creation-date>
    <dc:creator>Generated</dc:creator>
    <dc:date>2026-08-12T17::14:16</dc:date>
    <dc:language>en-US</dc:language>
    <meta:editing-cycles>1</meta:editing-cycles>
    <meta:editing-duration>PT0S</meta:editing-duration>
    <dc:title>felsen:disgrazia:rechter_nordwandriss</dc:title>
  </office:meta>
</office:document-meta>
</file>