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baumriss"/><text:bookmark-start text:name="__RefHeading___baumriss_1"/><text:bookmark-start text:name="baumriss"/>Baumriss<text:bookmark-end text:name="__RefHeading___baumriss_1"/><text:bookmark-end text:name="baumriss"/></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Hans Laub mit Albert Friedrich (1962)</text:p>
      <text:h text:style-name="Heading_20_3" text:outline-level="3"><text:bookmark-start text:name="__RefHeading___historie_6"/><text:bookmark-start text:name="historie"/>Historie<text:bookmark-end text:name="__RefHeading___historie_6"/><text:bookmark-end text:name="historie"/></text:h>
      <text:p text:style-name="Text_20_body">früher Disgrazia zugeordnet<text:line-break/>
Auch „Weg der Blutsauger“ genannt. Ursprüngliche schwierigkeit: 4+/5-. </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direkt unterhalb der Felsstufe zwischen Disgrazia und dem Massiv nördlich davon. An einem Riss mit Baum zu der Felskanzel oben. Bis zum Baum zwei schwierige Stellen (gute Cams), nach dem Baum (Baumschlinge!) leicht. Auf folgendem Band rechts die Erikasträucher schonend links umgehen. Weiter an Riss rechts, der zum Gipfelplateau leitet.</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91.98.87.183/felsen/drei_halten/broeselmeier" text:style-name="Internet_20_link" text:visited-style-name="Visited_20_Internet_20_Link">Bröselmeier</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91.98.87.183/felsen/drei_halten/broeselmeier" text:style-name="Internet_20_link" text:visited-style-name="Visited_20_Internet_20_Link">Bröselmeier</text:a></text:p>
      <text:p text:style-name="Text_20_body"><text:span text:style-name="Strong_20_Emphasis"><text:a xlink:type="simple" xlink:href="http://91.98.87.183/akn/felsen/drei_halten/baumriss"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3:15</meta:creation-date>
    <dc:creator>Generated</dc:creator>
    <dc:date>2026-08-12T16::03:15</dc:date>
    <dc:language>en-US</dc:language>
    <meta:editing-cycles>1</meta:editing-cycles>
    <meta:editing-duration>PT0S</meta:editing-duration>
    <dc:title>felsen:drei_halten:baumriss</dc:title>
  </office:meta>
</office:document-meta>
</file>