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direkte_mittlere_halt_variante"/><text:bookmark-start text:name="__RefHeading___direkte_mittlere_halt_oberer_ausstieg_1"/><text:bookmark-start text:name="direkte_mittlere_halt_oberer_ausstieg"/>Direkte Mittlere Halt (Oberer Ausstieg)<text:bookmark-end text:name="__RefHeading___direkte_mittlere_halt_oberer_ausstieg_1"/><text:bookmark-end text:name="direkte_mittlere_halt_ober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. bek. (zw. 1975  und 198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 5, 2023 auf 6- aufgewerte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Beim 2. Standhaken der <text:a xlink:type="simple" xlink:href="http://91.98.87.183/felsen/drei_halten/drei_halten_ueberschreitung" text:style-name="Internet_20_link" text:visited-style-name="Visited_20_Internet_20_Link">Drei Halten Überschreitung</text:a> auf einem Band nach links zu einem Riss queren, an diesem direkt hoch zum BH. Dann gerade nach oben und den Überhang überwinden.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Block auf Gipfel Mittlere Halt</text:p>
        </text:list-item>
        <text:list-item>
          <text:p text:style-name="List_20_1_Content_Last"> Ringhaken an der hinteren Halt verlängern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m Ringhaken an der hinteren Halt (ZH 3.SL <text:a xlink:type="simple" xlink:href="http://91.98.87.183/felsen/drei_halten/drei_halten_ueberschreitung" text:style-name="Internet_20_link" text:visited-style-name="Visited_20_Internet_20_Link">Drei Halten Überschreitung</text:a>)</text:p>
      <text:p text:style-name="Text_20_body"><text:span text:style-name="Strong_20_Emphasis"><text:a xlink:type="simple" xlink:href="http://91.98.87.183/akn/felsen/drei_halten/direkte_mittlere_halt_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9::52:33</meta:creation-date>
    <dc:creator>Generated</dc:creator>
    <dc:date>2026-08-13T09::52:33</dc:date>
    <dc:language>en-US</dc:language>
    <meta:editing-cycles>1</meta:editing-cycles>
    <meta:editing-duration>PT0S</meta:editing-duration>
    <dc:title>felsen:drei_halten:direkte_mittlere_halt_variante</dc:title>
  </office:meta>
</office:document-meta>
</file>