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rei_halten:franzosenwandel"/><text:bookmark-start text:name="__RefHeading___franzosenwandel_1"/><text:bookmark-start text:name="franzosenwandel"/>Franzosenwandel<text:bookmark-end text:name="__RefHeading___franzosenwandel_1"/><text:bookmark-end text:name="franzosenwande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zw. 1994 und 1997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 über den Block links. Den Bühlerhaken über die steile Platte folgen, um entweder nach dem 3. Haken nach rechts über den <text:a xlink:type="simple" xlink:href="http://91.98.87.183/felsen/drei_halten/bausparer" text:style-name="Internet_20_link" text:visited-style-name="Visited_20_Internet_20_Link">Bausparer</text:a> auszusteigen (leichter) oder gerade hoch zum Überhang und dann erst (schwerer) nach rechts zum Stand. zu gelangen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vom <text:a xlink:type="simple" xlink:href="http://91.98.87.183/felsen/drei_halten/bausparer" text:style-name="Internet_20_link" text:visited-style-name="Visited_20_Internet_20_Link">Bausparer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 vom <text:a xlink:type="simple" xlink:href="http://91.98.87.183/felsen/drei_halten/bausparer" text:style-name="Internet_20_link" text:visited-style-name="Visited_20_Internet_20_Link">Bausparer</text:a></text:p>
      <text:p text:style-name="Text_20_body"><text:span text:style-name="Strong_20_Emphasis"><text:a xlink:type="simple" xlink:href="http://91.98.87.183/akn/felsen/drei_halten/franzosenwandel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14:10</meta:creation-date>
    <dc:creator>Generated</dc:creator>
    <dc:date>2026-08-12T17::14:10</dc:date>
    <dc:language>en-US</dc:language>
    <meta:editing-cycles>1</meta:editing-cycles>
    <meta:editing-duration>PT0S</meta:editing-duration>
    <dc:title>felsen:drei_halten:franzosenwandel</dc:title>
  </office:meta>
</office:document-meta>
</file>