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rei_halten:hornungkamin"/><text:bookmark-start text:name="__RefHeading___hornungkamin_1"/><text:bookmark-start text:name="hornungkamin"/>Hornungkamin<text:bookmark-end text:name="__RefHeading___hornungkamin_1"/><text:bookmark-end text:name="hornungkamin"/></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p text:style-name="Text_20_body"> (brüchig)</text:p>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zw. 1975 und 1985)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3+, dann abgewertet auf 3, 2023 wieder auf 3+ aufgewertet.</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An der Südwestseite zieht am linken Eck der Hinteren Halt ein Kamin hinauf, der den Anstieg vermittelt. Am Ende des Kamins weiter auf den Gipfel der Hinteren Halt (original) oder rechts direkt zum AbsH.</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list text:style-name="List_20_1" text:continue-numbering="false">
        <text:list-item>
          <text:p text:style-name="List_20_1_Content_First"> Block auf Gipfel Hintere Halt </text:p>
        </text:list-item>
        <text:list-item>
          <text:p text:style-name="List_20_1_Content_Last"> Ringhaken an der hinteren Halt</text:p>
        </text:list-item>
      </text:list>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Vom Gipfel der Hinteren Halt abklettern und am Ringhaken an der hinteren Halt abseilen (ZH 3.SL <text:a xlink:type="simple" xlink:href="http://91.98.87.183/felsen/drei_halten/drei_halten_ueberschreitung" text:style-name="Internet_20_link" text:visited-style-name="Visited_20_Internet_20_Link">Drei Halten Überschreitung</text:a>) </text:p>
        </text:list-item>
        <text:list-item>
          <text:p text:style-name="List_20_1_Content_Last"> Abseilen am Ringhaken an der hinteren Halt (ZH 3.SL <text:a xlink:type="simple" xlink:href="http://91.98.87.183/felsen/drei_halten/drei_halten_ueberschreitung" text:style-name="Internet_20_link" text:visited-style-name="Visited_20_Internet_20_Link">Drei Halten Überschreitung</text:a>)</text:p>
        </text:list-item>
      </text:list>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Sehr dreckig und – vor allem im unteren Teil – sehr moosig/bewachsen.</text:p>
      <text:p text:style-name="Text_20_body">Routeninfos unvollständig, fehlende Daten werden nachgetragen</text:p>
      <text:p text:style-name="Text_20_body"><text:span text:style-name="Strong_20_Emphasis"><text:a xlink:type="simple" xlink:href="http://91.98.87.183/akn/felsen/drei_halten/hornungkamin"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8::29:35</meta:creation-date>
    <dc:creator>Generated</dc:creator>
    <dc:date>2026-08-13T08::29:35</dc:date>
    <dc:language>en-US</dc:language>
    <meta:editing-cycles>1</meta:editing-cycles>
    <meta:editing-duration>PT0S</meta:editing-duration>
    <dc:title>felsen:drei_halten:hornungkamin</dc:title>
  </office:meta>
</office:document-meta>
</file>