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bockgrat_bogenriss"/><text:bookmark-start text:name="__RefHeading___bockgrat_bogenriss_1"/><text:bookmark-start text:name="bockgrat_bogenriss"/>Bockgrat (Bogenriss)<text:bookmark-end text:name="__RefHeading___bockgrat_bogenriss_1"/><text:bookmark-end text:name="bockgrat_bogen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-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Einstieg des Bockgrats den Piazriss rechts des Originalwegs empor (brüchig und moosig)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7:17</meta:creation-date>
    <dc:creator>Generated</dc:creator>
    <dc:date>2026-08-12T16::37:17</dc:date>
    <dc:language>en-US</dc:language>
    <meta:editing-cycles>1</meta:editing-cycles>
    <meta:editing-duration>PT0S</meta:editing-duration>
    <dc:title>felsen:falkenwand:bockgrat_bogenriss</dc:title>
  </office:meta>
</office:document-meta>
</file>