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ockgrat_linker_platteneinstieg"/><text:bookmark-start text:name="__RefHeading___bockgrat_linker_platteneinstieg_1"/><text:bookmark-start text:name="bockgrat_linker_platteneinstieg"/>Bockgrat (Linker Platteneinstieg)<text:bookmark-end text:name="__RefHeading___bockgrat_linker_platteneinstieg_1"/><text:bookmark-end text:name="bockgrat_linker_platten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wie <text:a xlink:type="simple" xlink:href="http://91.98.87.183/felsen/falkenwand/bockgrat" text:style-name="Internet_20_link" text:visited-style-name="Visited_20_Internet_20_Link">Bockgrat</text:a>. Links der seichten Rissspur direkt über die kompakte, geneigte Wand empor. Dreckig, flechtig, wenig begang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Vom Zustiegspfad kurz auf den ebenen Absatz des Vorbaus unter der kompakten Einstiegswand klettern (2)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3:48</meta:creation-date>
    <dc:creator>Generated</dc:creator>
    <dc:date>2026-08-12T18::13:48</dc:date>
    <dc:language>en-US</dc:language>
    <meta:editing-cycles>1</meta:editing-cycles>
    <meta:editing-duration>PT0S</meta:editing-duration>
    <dc:title>felsen:falkenwand:bockgrat_linker_platteneinstieg</dc:title>
  </office:meta>
</office:document-meta>
</file>