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ermeda:stoesser-kast-verschneidung"/><text:bookmark-start text:name="__RefHeading___stoesser-kast-verschneidung_1"/><text:bookmark-start text:name="stoesser-kast-verschneidung"/>Stößer-Kast-Verschneidung<text:bookmark-end text:name="__RefHeading___stoesser-kast-verschneidung_1"/><text:bookmark-end text:name="stoesser-kast-verschneidun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BH2, NH, 2 n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03:43</meta:creation-date>
    <dc:creator>Generated</dc:creator>
    <dc:date>2026-08-12T16::03:43</dc:date>
    <dc:language>en-US</dc:language>
    <meta:editing-cycles>1</meta:editing-cycles>
    <meta:editing-duration>PT0S</meta:editing-duration>
    <dc:title>felsen:fermeda:stoesser-kast-verschneidung</dc:title>
  </office:meta>
</office:document-meta>
</file>