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29bc307b605b14f886d7a4d03b37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"/><text:bookmark-start text:name="__RefHeading___fermeda_1"/><text:bookmark-start text:name="fermeda"/>Fermeda<text:bookmark-end text:name="__RefHeading___fermeda_1"/><text:bookmark-end text:name="fermeda"/></text:h>
      <text:p text:style-name="Text_20_body"><draw:frame draw:style-name="mediaright" draw:name="0" text:anchor-type="paragraph" draw:z-index="0" svg:width="1.984375cm" svg:height="1.984375cm"><draw:image xlink:href="Pictures/6f29bc307b605b14f886d7a4d03b3770.png" xlink:type="simple" xlink:show="embed" xlink:actuate="onLoad"/></draw:frame></text:p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71625cm"><draw:text-box><text:p text:style-name="legendcenter"><draw:frame draw:style-name="media" draw:name="Array" text:anchor-type="as-char" draw:z-index="1" svg:width="15.71625cm" svg:height="15.71625cm"><draw:image xlink:href="Pictures/6f29bc307b605b14f886d7a4d03b3770.png" xlink:type="simple" xlink:show="embed" xlink:actuate="onLoad"/></draw:frame>Array</text:p></draw:text-box></draw:frame><text:a xlink:type="simple" xlink:href="https://de.wikipedia.org/wiki/Geislergruppe" text:style-name="Internet_20_link" text:visited-style-name="Visited_20_Internet_20_Link">Herkunft des Namens: Fermeda (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1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2" text:outline-level="2"><text:bookmark-start text:name="__RefHeading___west-_und_suedwestseite_7"/><text:bookmark-start text:name="west-_und_suedwestseite"/>West- und Südwestseite<text:bookmark-end text:name="__RefHeading___west-_und_suedwestseite_7"/><text:bookmark-end text:name="west-_und_suedwestseite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ermeda/graue_verschneidung" text:style-name="Internet_20_link" text:visited-style-name="Visited_20_Internet_20_Link">Graue 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offener_riss" text:style-name="Internet_20_link" text:visited-style-name="Visited_20_Internet_20_Link">Offen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pfundiges_wandl" text:style-name="Internet_20_link" text:visited-style-name="Visited_20_Internet_20_Link">Pfundig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pfundiges_wandl_verschneidungseinstieg" text:style-name="Internet_20_link" text:visited-style-name="Visited_20_Internet_20_Link">Pfundiges Wandl (Verschneidungs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pfundiges_wandl_buchenausstieg" text:style-name="Internet_20_link" text:visited-style-name="Visited_20_Internet_20_Link">Pfundiges Wandl (Buchen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pfundiges_wandl_pfundiger_riss" text:style-name="Internet_20_link" text:visited-style-name="Visited_20_Internet_20_Link">Pfundiges Wandl (Pfundiger 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neues_pfundiges_wandl" text:style-name="Internet_20_link" text:visited-style-name="Visited_20_Internet_20_Link">Neues Pfundig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die_letzte_oelung" text:style-name="Internet_20_link" text:visited-style-name="Visited_20_Internet_20_Link">Die letzte Öl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altes_egonswandl" text:style-name="Internet_20_link" text:visited-style-name="Visited_20_Internet_20_Link">Altes Ego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egonswandl" text:style-name="Internet_20_link" text:visited-style-name="Visited_20_Internet_20_Link">Ego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frau_in_flammen" text:style-name="Internet_20_link" text:visited-style-name="Visited_20_Internet_20_Link">Frau in Flamm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hindenburgverschneidung" text:style-name="Internet_20_link" text:visited-style-name="Visited_20_Internet_20_Link">Hindenburg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hindenburgschlucht" text:style-name="Internet_20_link" text:visited-style-name="Visited_20_Internet_20_Link">Hindenburgschluch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graue_kante" text:style-name="Internet_20_link" text:visited-style-name="Visited_20_Internet_20_Link">Graue 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haett_net_solle" text:style-name="Internet_20_link" text:visited-style-name="Visited_20_Internet_20_Link">Hätt net soll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graue_wand" text:style-name="Internet_20_link" text:visited-style-name="Visited_20_Internet_20_Link">Graue 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westverschneidung" text:style-name="Internet_20_link" text:visited-style-name="Visited_20_Internet_20_Link">Wes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udri_60" text:style-name="Internet_20_link" text:visited-style-name="Visited_20_Internet_20_Link">Udri 60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westkante" text:style-name="Internet_20_link" text:visited-style-name="Visited_20_Internet_20_Link">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hindenburgwand" text:style-name="Internet_20_link" text:visited-style-name="Visited_20_Internet_20_Link">Hindenburg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eidechsenriss" text:style-name="Internet_20_link" text:visited-style-name="Visited_20_Internet_20_Link">Eidechsen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rivalen_unter_roter_sonne" text:style-name="Internet_20_link" text:visited-style-name="Visited_20_Internet_20_Link">Rivalen unter roter Sonn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stoesser-kast-verschneidung" text:style-name="Internet_20_link" text:visited-style-name="Visited_20_Internet_20_Link">Stößer-Kast-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stoesser-kast-verschneidung_diagonaleinstieg" text:style-name="Internet_20_link" text:visited-style-name="Visited_20_Internet_20_Link">Stößer-Kast-Verschneidung (Diagonal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ohne_dings_kein_bums" text:style-name="Internet_20_link" text:visited-style-name="Visited_20_Internet_20_Link">Ohne Dings kein Bum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schokoladenwandl" text:style-name="Internet_20_link" text:visited-style-name="Visited_20_Internet_20_Link">Schokoladenwandl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ued-_und_ostseite_8"/><text:bookmark-start text:name="sued-_und_ostseite"/>Süd- und Ostseite<text:bookmark-end text:name="__RefHeading___sued-_und_ostseite_8"/><text:bookmark-end text:name="sued-_und_ostseite"/></text:h>
      <text:p text:style-name="Text_20_body"><text:a xlink:type="simple" xlink:href="http://maps.google.com/maps?q=48.7769, 8.2557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ermeda/wespenkante" text:style-name="Internet_20_link" text:visited-style-name="Visited_20_Internet_20_Link">Wespen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wespenkante_direkteinstieg" text:style-name="Internet_20_link" text:visited-style-name="Visited_20_Internet_20_Link">Wespenkant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alkoholkante" text:style-name="Internet_20_link" text:visited-style-name="Visited_20_Internet_20_Link">Alkohol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ostriss" text:style-name="Internet_20_link" text:visited-style-name="Visited_20_Internet_20_Link">Os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ostriss_ostwandausstieg" text:style-name="Internet_20_link" text:visited-style-name="Visited_20_Internet_20_Link">Ostriss (Ostwand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altweiberweg" text:style-name="Internet_20_link" text:visited-style-name="Visited_20_Internet_20_Link">Altweib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irgendwie_irgendwo_irgendwann" text:style-name="Internet_20_link" text:visited-style-name="Visited_20_Internet_20_Link">Irgendwie, Irgendwo, Irgendwan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karlsruher_weg" text:style-name="Internet_20_link" text:visited-style-name="Visited_20_Internet_20_Link">Karlsruh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karlsruher_weg_gerader_ausstieg" text:style-name="Internet_20_link" text:visited-style-name="Visited_20_Internet_20_Link">Karlsruher Weg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goetterdaemmerung" text:style-name="Internet_20_link" text:visited-style-name="Visited_20_Internet_20_Link">Götterdämmer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getriebeschaden" text:style-name="Internet_20_link" text:visited-style-name="Visited_20_Internet_20_Link">Getriebescha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darmstaedter_weg" text:style-name="Internet_20_link" text:visited-style-name="Visited_20_Internet_20_Link">Darmstädt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darmstaedter_weg_rechter_einstieg" text:style-name="Internet_20_link" text:visited-style-name="Visited_20_Internet_20_Link">Darmstädter Weg (Rechter 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ueberdosis" text:style-name="Internet_20_link" text:visited-style-name="Visited_20_Internet_20_Link">Überdosi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ermeda/normalweg" text:style-name="Internet_20_link" text:visited-style-name="Visited_20_Internet_20_Link">Normalweg (Großer Schritt)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05</meta:creation-date>
    <dc:creator>Generated</dc:creator>
    <dc:date>2026-08-12T15::28:05</dc:date>
    <dc:language>en-US</dc:language>
    <meta:editing-cycles>1</meta:editing-cycles>
    <meta:editing-duration>PT0S</meta:editing-duration>
    <dc:title>felsen:fermeda</dc:title>
  </office:meta>
</office:document-meta>
</file>