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alte_fruehstueckswand"/><text:bookmark-start text:name="__RefHeading___alte_fruehstueckswand_1"/><text:bookmark-start text:name="alte_fruehstueckswand"/>Alte Frühstückswand<text:bookmark-end text:name="__RefHeading___alte_fruehstueckswand_1"/><text:bookmark-end text:name="alte_fruehstuecks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Odenwald, Beier	(1913)</text:p>
      <text:h text:style-name="Heading_20_3" text:outline-level="3"><text:bookmark-start text:name="__RefHeading___historie_6"/><text:bookmark-start text:name="historie"/>Historie<text:bookmark-end text:name="__RefHeading___historie_6"/><text:bookmark-end text:name="historie"/></text:h>
      <text:p text:style-name="Text_20_body">Erstbegehung erfolgte im Abstieg</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Durch den breiten Kamin (BH) im rechten Teil der S-Wand zu Band (BH, Zwischenstand möglich). Original (und auch homogener) von links her einsteigen, um den steilen Kamineinstieg zu umgehen. Nach dem Band weiter dem Kamin folgen. Es kann auch links oder rechts davon geklettert werden. Zuletzt links ansteigend über eine geneigte Wand zum Stand.</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_Last"> Abseilen an Stand</text:p>
        </text:list-item>
      </text:list>
      <text:p text:style-name="Text_20_body"><text:span text:style-name="Strong_20_Emphasis"><text:a xlink:type="simple" xlink:href="http://91.98.87.183/akn/felsen/fruehstueckswand/alte_fruehstuecks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13:29</meta:creation-date>
    <dc:creator>Generated</dc:creator>
    <dc:date>2026-08-12T17::13:29</dc:date>
    <dc:language>en-US</dc:language>
    <meta:editing-cycles>1</meta:editing-cycles>
    <meta:editing-duration>PT0S</meta:editing-duration>
    <dc:title>felsen:fruehstueckswand:alte_fruehstueckswand</dc:title>
  </office:meta>
</office:document-meta>
</file>