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ruehstueckswand:gaiserriss"/><text:bookmark-start text:name="__RefHeading___gaiserriss_1"/><text:bookmark-start text:name="gaiserriss"/>Gaiserriss<text:bookmark-end text:name="__RefHeading___gaiserriss_1"/><text:bookmark-end text:name="gaiserris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Fred Gaiser, Victor Skraball und Ludwig Kimmes (24.11.1935) </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In Wandmitte durch die nach Süd-West offene Verschneidung bis diese unter einem Wulst endet. Nach rechts auf schmalers Band. Dort weiter rechts BH (Zwischenstand möglich). Links vom BH in die Ausstiegswand und über diese (BH) zum Ausstieg. Vom 4. (letzten) BH weit ungesichert in leichtem Gelände.</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list text:style-name="List_20_1" text:continue-numbering="false">
        <text:list-item>
          <text:p text:style-name="List_20_1_Content_First"> Block</text:p>
        </text:list-item>
        <text:list-item>
          <text:p text:style-name="List_20_1_Content_Last"> Stand von <text:a xlink:type="simple" xlink:href="http://91.98.87.183/felsen/fruehstueckswand/alte_fruehstueckswand" text:style-name="Internet_20_link" text:visited-style-name="Visited_20_Internet_20_Link">Alte Frühstückswand</text:a></text:p>
        </text:list-item>
      </text:list>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zu Fuß</text:p>
        </text:list-item>
        <text:list-item>
          <text:p text:style-name="List_20_1_Content"> Abseilen an Stand von <text:a xlink:type="simple" xlink:href="http://91.98.87.183/felsen/fruehstueckswand/alte_fruehstueckswand" text:style-name="Internet_20_link" text:visited-style-name="Visited_20_Internet_20_Link">Alte Frühstückswand</text:a></text:p>
        </text:list-item>
        <text:list-item>
          <text:p text:style-name="List_20_1_Content_Last"> Abseilen am 4. BH</text:p>
        </text:list-item>
      </text:list>
      <text:p text:style-name="Text_20_body"><text:span text:style-name="Strong_20_Emphasis"><text:a xlink:type="simple" xlink:href="http://91.98.87.183/akn/felsen/fruehstueckswand/gaiserris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43:42</meta:creation-date>
    <dc:creator>Generated</dc:creator>
    <dc:date>2026-08-12T17::43:42</dc:date>
    <dc:language>en-US</dc:language>
    <meta:editing-cycles>1</meta:editing-cycles>
    <meta:editing-duration>PT0S</meta:editing-duration>
    <dc:title>felsen:fruehstueckswand:gaiserriss</dc:title>
  </office:meta>
</office:document-meta>
</file>