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hustler"/><text:bookmark-start text:name="__RefHeading___hustler_1"/><text:bookmark-start text:name="hustler"/>Hustler<text:bookmark-end text:name="__RefHeading___hustler_1"/><text:bookmark-end text:name="hustl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ieland Teichmann (Datum nicht bekannt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knapp links von <text:a xlink:type="simple" xlink:href="http://91.98.87.183/felsen/fruehstueckswand/alte_fruehstueckswand" text:style-name="Internet_20_link" text:visited-style-name="Visited_20_Internet_20_Link">Alte Frühstückswand</text:a>. Durch Riss zur geneigten Wand unter dem Dach (BH von <text:a xlink:type="simple" xlink:href="http://91.98.87.183/felsen/fruehstueckswand/emma" text:style-name="Internet_20_link" text:visited-style-name="Visited_20_Internet_20_Link">Emma</text:a>). Mittig über das Dach (BH) und über geneigte Wand (BH) zum Zwischenstand von <text:a xlink:type="simple" xlink:href="http://91.98.87.183/felsen/fruehstueckswand/gaiserriss" text:style-name="Internet_20_link" text:visited-style-name="Visited_20_Internet_20_Link">Gaiserriss</text:a>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Zwischenstand (1 BH) von <text:a xlink:type="simple" xlink:href="http://91.98.87.183/felsen/fruehstueckswand/gaiserriss" text:style-name="Internet_20_link" text:visited-style-name="Visited_20_Internet_20_Link">Gaiserriss</text:a></text:p>
        </text:list-item>
        <text:list-item>
          <text:p text:style-name="List_20_1_Content_Last"> Weiter über <text:a xlink:type="simple" xlink:href="http://91.98.87.183/felsen/fruehstueckswand/gaiserriss" text:style-name="Internet_20_link" text:visited-style-name="Visited_20_Internet_20_Link">Gaiserriss</text:a> oder <text:a xlink:type="simple" xlink:href="http://91.98.87.183/felsen/fruehstueckswand/alte_fruehstueckswand" text:style-name="Internet_20_link" text:visited-style-name="Visited_20_Internet_20_Link">Alte Frühstückswand</text:a></text:p>
        </text:list-item>
      </text:list>
      <text:p text:style-name="Text_20_body"><text:span text:style-name="Strong_20_Emphasis"><text:a xlink:type="simple" xlink:href="http://91.98.87.183/akn/felsen/fruehstueckswand/hustl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1:45</meta:creation-date>
    <dc:creator>Generated</dc:creator>
    <dc:date>2026-08-12T17::41:45</dc:date>
    <dc:language>en-US</dc:language>
    <meta:editing-cycles>1</meta:editing-cycles>
    <meta:editing-duration>PT0S</meta:editing-duration>
    <dc:title>felsen:fruehstueckswand:hustler</dc:title>
  </office:meta>
</office:document-meta>
</file>