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keep_smiling_direkteinstieg"/><text:bookmark-start text:name="__RefHeading___keep_smiling_direkteinstieg_1"/><text:bookmark-start text:name="keep_smiling_direkteinstieg"/>Keep Smiling (Direkteinstieg)<text:bookmark-end text:name="__RefHeading___keep_smiling_direkteinstieg_1"/><text:bookmark-end text:name="keep_smiling_direkt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irekt in Falllinie des Risses hoch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p text:style-name="Text_20_body"><text:span text:style-name="Strong_20_Emphasis"><text:a xlink:type="simple" xlink:href="https://battert.info/akn/felsen/fruehstueckswand/keep_smiling_direktein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7:30</meta:creation-date>
    <dc:creator>Generated</dc:creator>
    <dc:date>2026-08-11T19::37:30</dc:date>
    <dc:language>en-US</dc:language>
    <meta:editing-cycles>1</meta:editing-cycles>
    <meta:editing-duration>PT0S</meta:editing-duration>
    <dc:title>felsen:fruehstueckswand:keep_smiling_direkteinstieg</dc:title>
  </office:meta>
</office:document-meta>
</file>